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mbria" svg:font-family="Cambria" style:font-family-generic="roman" style:font-pitch="variable"/>
    <style:font-face style:name="Courier New" svg:font-family="'Courier New'" style:font-family-generic="roman" style:font-pitch="variable"/>
    <style:font-face style:name="Courier New1" svg:font-family="'Courier New'"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Header">
      <style:paragraph-properties fo:margin-left="0cm" fo:margin-right="0cm" style:line-height-at-least="0.801cm" fo:text-indent="0cm" style:auto-text-indent="false" style:writing-mode="lr-tb">
        <style:tab-stops>
          <style:tab-stop style:position="8.5cm" style:type="center"/>
          <style:tab-stop style:position="17cm" style:type="right"/>
        </style:tab-stops>
      </style:paragraph-properties>
    </style:style>
    <style:style style:name="P2" style:family="paragraph" style:parent-style-name="Heading_20_2">
      <style:paragraph-properties fo:margin-left="0cm" fo:margin-right="0cm" fo:line-height="0.803cm" fo:text-align="justify" style:justify-single-word="false" fo:text-indent="0cm" style:auto-text-indent="false" style:writing-mode="lr-tb"/>
      <style:text-properties officeooo:rsid="001d155e" officeooo:paragraph-rsid="001d155e"/>
    </style:style>
    <style:style style:name="P3" style:family="paragraph" style:parent-style-name="Footer">
      <style:paragraph-properties fo:margin-left="0cm" fo:margin-right="0cm" style:line-height-at-least="0.801cm" fo:text-align="end" style:justify-single-word="false" fo:text-indent="0cm" style:auto-text-indent="false" style:writing-mode="lr-tb">
        <style:tab-stops>
          <style:tab-stop style:position="8.5cm" style:type="center"/>
          <style:tab-stop style:position="17cm" style:type="right"/>
        </style:tab-stops>
      </style:paragraph-properties>
    </style:style>
    <style:style style:name="P4" style:family="paragraph" style:parent-style-name="Standard" style:list-style-name="">
      <style:paragraph-properties fo:margin-left="0cm" fo:margin-right="0cm" fo:line-height="0.803cm" fo:text-align="justify" style:justify-single-word="false" fo:text-indent="0cm" style:auto-text-indent="false" style:writing-mode="lr-tb"/>
      <style:text-properties officeooo:rsid="001d155e" officeooo:paragraph-rsid="001d155e"/>
    </style:style>
    <style:style style:name="P5" style:family="paragraph" style:parent-style-name="Standard" style:list-style-name="">
      <style:paragraph-properties fo:margin-left="0cm" fo:margin-right="0cm" fo:line-height="0.803cm" fo:text-align="justify" style:justify-single-word="false" fo:text-indent="0cm" style:auto-text-indent="false" style:writing-mode="lr-tb"/>
      <style:text-properties fo:color="#000000" loext:opacity="100%" style:font-name="Arial" fo:font-size="10pt" fo:letter-spacing="-0.005cm" officeooo:rsid="001d155e" officeooo:paragraph-rsid="001d155e" style:font-name-asian="Arial Unicode MS" style:font-size-asian="10pt" style:font-name-complex="Arial2" style:font-size-complex="10pt"/>
    </style:style>
    <style:style style:name="P6" style:family="paragraph" style:parent-style-name="Standard" style:list-style-name="">
      <style:paragraph-properties fo:margin-left="0cm" fo:margin-right="0cm" fo:line-height="0.803cm" fo:text-align="center" style:justify-single-word="false" fo:text-indent="0cm" style:auto-text-indent="false" style:writing-mode="lr-tb"/>
      <style:text-properties fo:color="#000000" loext:opacity="100%" style:font-name="Arial" fo:font-size="10pt" fo:letter-spacing="-0.005cm" officeooo:rsid="001d155e" officeooo:paragraph-rsid="001d155e" style:font-name-asian="Arial Unicode MS" style:font-size-asian="10pt" style:font-name-complex="Arial2" style:font-size-complex="10pt"/>
    </style:style>
    <style:style style:name="P7" style:family="paragraph" style:parent-style-name="Standard" style:list-style-name="">
      <style:paragraph-properties fo:margin-left="0cm" fo:margin-right="0cm" fo:line-height="0.803cm" fo:text-align="justify" style:justify-single-word="false" fo:text-indent="0cm" style:auto-text-indent="false" style:writing-mode="lr-tb"/>
      <style:text-properties fo:color="#000000" loext:opacity="100%" style:font-name="Arial" fo:font-size="10pt" fo:letter-spacing="-0.005cm" style:text-underline-style="none" officeooo:rsid="001d155e" officeooo:paragraph-rsid="001d155e" style:font-name-asian="Arial Unicode MS" style:font-size-asian="10pt" style:font-name-complex="Arial2" style:font-size-complex="10pt"/>
    </style:style>
    <style:style style:name="P8" style:family="paragraph" style:parent-style-name="Standard" style:list-style-name="">
      <style:paragraph-properties fo:margin-left="0cm" fo:margin-right="0cm" fo:line-height="0.803cm" fo:text-align="justify" style:justify-single-word="false" fo:text-indent="0cm" style:auto-text-indent="false" style:writing-mode="lr-tb"/>
      <style:text-properties fo:color="#000000" loext:opacity="100%" style:font-name="Arial" fo:font-size="10pt" fo:letter-spacing="-0.005cm" style:text-underline-style="none" officeooo:paragraph-rsid="001e70fc" style:font-name-asian="Arial Unicode MS" style:font-size-asian="10pt" style:font-name-complex="Arial2" style:font-size-complex="10pt"/>
    </style:style>
    <style:style style:name="P9" style:family="paragraph" style:parent-style-name="Standard" style:list-style-name="">
      <style:paragraph-properties fo:margin-left="0cm" fo:margin-right="0cm" fo:line-height="0.803cm" fo:text-align="center" style:justify-single-word="false" fo:text-indent="0cm" style:auto-text-indent="false" style:writing-mode="lr-tb"/>
      <style:text-properties fo:color="#000000" loext:opacity="100%" style:font-name="Arial" fo:font-size="10pt" fo:letter-spacing="-0.005cm" style:text-underline-style="none" fo:font-weight="bold" officeooo:rsid="001d155e" officeooo:paragraph-rsid="001d155e" style:font-name-asian="Arial Unicode MS" style:font-size-asian="10pt" style:font-weight-asian="bold" style:font-name-complex="Arial2" style:font-size-complex="10pt" style:font-weight-complex="bold"/>
    </style:style>
    <style:style style:name="P10" style:family="paragraph" style:parent-style-name="Standard" style:list-style-name="">
      <style:paragraph-properties fo:margin-left="0cm" fo:margin-right="0cm" fo:line-height="0.803cm" fo:text-align="justify" style:justify-single-word="false" fo:text-indent="0cm" style:auto-text-indent="false" style:writing-mode="lr-tb"/>
      <style:text-properties fo:color="#000000" loext:opacity="100%" style:font-name="Arial" fo:font-size="10pt" fo:letter-spacing="-0.005cm" style:text-underline-style="none" fo:font-weight="normal" officeooo:rsid="001d155e" officeooo:paragraph-rsid="001e70fc" style:font-name-asian="Arial Unicode MS" style:font-size-asian="10pt" style:font-weight-asian="normal" style:font-name-complex="Arial2" style:font-size-complex="10pt" style:font-weight-complex="normal"/>
    </style:style>
    <style:style style:name="P11" style:family="paragraph" style:parent-style-name="Standard" style:list-style-name="">
      <style:paragraph-properties fo:margin-left="0cm" fo:margin-right="0cm" fo:line-height="0.803cm" fo:text-align="center" style:justify-single-word="false" fo:text-indent="0cm" style:auto-text-indent="false" style:writing-mode="lr-tb"/>
      <style:text-properties fo:color="#000000" loext:opacity="100%" style:font-name="Arial" fo:font-size="10pt" fo:letter-spacing="-0.005cm" style:text-underline-style="none" fo:font-weight="normal" officeooo:rsid="001d155e" officeooo:paragraph-rsid="001d155e" style:font-name-asian="Arial Unicode MS" style:font-size-asian="10pt" style:font-weight-asian="normal" style:font-name-complex="Arial2" style:font-size-complex="10pt" style:font-weight-complex="normal"/>
    </style:style>
    <style:style style:name="P12" style:family="paragraph" style:parent-style-name="Standard" style:list-style-name="">
      <style:paragraph-properties fo:margin-left="0cm" fo:margin-right="0cm" fo:line-height="0.803cm" fo:text-align="start" style:justify-single-word="false" fo:text-indent="0cm" style:auto-text-indent="false" style:writing-mode="lr-tb"/>
      <style:text-properties fo:color="#000000" loext:opacity="100%" style:font-name="Arial" fo:font-size="10pt" fo:letter-spacing="-0.005cm" style:text-underline-style="none" fo:font-weight="normal" officeooo:rsid="001d155e" officeooo:paragraph-rsid="001e70fc" style:font-name-asian="Arial Unicode MS" style:font-size-asian="10pt" style:font-weight-asian="normal" style:font-name-complex="Arial2" style:font-size-complex="10pt" style:font-weight-complex="normal"/>
    </style:style>
    <style:style style:name="P13" style:family="paragraph" style:parent-style-name="Standard" style:list-style-name="">
      <style:paragraph-properties fo:margin-left="0cm" fo:margin-right="0cm" fo:line-height="0.803cm" fo:text-align="center" style:justify-single-word="false" fo:text-indent="0cm" style:auto-text-indent="false" style:writing-mode="lr-tb"/>
      <style:text-properties fo:color="#000000" loext:opacity="100%" style:font-name="Arial" fo:font-size="9pt" fo:letter-spacing="-0.005cm" style:text-underline-style="none" fo:font-weight="bold" officeooo:rsid="001d155e" officeooo:paragraph-rsid="001d155e" style:font-name-asian="Arial Unicode MS" style:font-size-asian="9pt" style:font-weight-asian="bold" style:font-name-complex="Arial2" style:font-size-complex="9pt" style:font-weight-complex="bold"/>
    </style:style>
    <style:style style:name="P14" style:family="paragraph" style:parent-style-name="Standard" style:list-style-name="">
      <style:paragraph-properties fo:line-height="0.803cm" fo:text-align="center" style:justify-single-word="false" style:writing-mode="lr-tb"/>
      <style:text-properties fo:color="#000000" loext:opacity="100%" style:font-name="Arial" fo:font-size="9pt" fo:letter-spacing="-0.005cm" style:text-underline-style="none" fo:font-weight="bold" officeooo:rsid="001d155e" officeooo:paragraph-rsid="001d155e" style:font-name-asian="Arial Unicode MS" style:font-size-asian="9pt" style:font-weight-asian="bold" style:font-name-complex="Arial2" style:font-size-complex="9pt" style:font-weight-complex="bold"/>
    </style:style>
    <style:style style:name="P15" style:family="paragraph" style:parent-style-name="Standard" style:list-style-name="">
      <style:paragraph-properties fo:line-height="0.803cm" fo:text-align="center" style:justify-single-word="false" style:writing-mode="lr-tb"/>
      <style:text-properties fo:color="#000000" loext:opacity="100%" style:font-name="Arial" fo:font-size="9pt" fo:letter-spacing="-0.005cm" style:text-underline-style="none" fo:font-weight="bold" officeooo:rsid="001d155e" officeooo:paragraph-rsid="001e70fc" style:font-name-asian="Arial Unicode MS" style:font-size-asian="9pt" style:font-weight-asian="bold" style:font-name-complex="Arial2" style:font-size-complex="9pt" style:font-weight-complex="bold"/>
    </style:style>
    <style:style style:name="P16" style:family="paragraph" style:parent-style-name="Standard" style:list-style-name="">
      <style:paragraph-properties fo:margin-left="0cm" fo:margin-right="0cm" fo:line-height="0.803cm" fo:text-align="justify" style:justify-single-word="false" fo:text-indent="0cm" style:auto-text-indent="false" style:writing-mode="lr-tb"/>
      <style:text-properties fo:color="#000000" loext:opacity="100%" style:font-name="Arial" fo:font-size="9pt" fo:letter-spacing="-0.005cm" style:text-underline-style="none" fo:font-weight="normal" officeooo:rsid="001d155e" officeooo:paragraph-rsid="001e70fc" style:font-name-asian="Arial Unicode MS" style:font-size-asian="9pt" style:font-weight-asian="normal" style:font-name-complex="Arial2" style:font-size-complex="9pt" style:font-weight-complex="normal"/>
    </style:style>
    <style:style style:name="P17" style:family="paragraph" style:parent-style-name="Standard" style:list-style-name="">
      <style:paragraph-properties fo:line-height="0.803cm" fo:text-align="justify" style:justify-single-word="false" style:writing-mode="lr-tb"/>
      <style:text-properties fo:color="#000000" loext:opacity="100%" style:font-name="Arial" fo:font-size="9pt" fo:letter-spacing="-0.005cm" style:text-underline-style="none" fo:font-weight="normal" officeooo:rsid="001d155e" officeooo:paragraph-rsid="001e70fc" style:font-name-asian="Arial Unicode MS" style:font-size-asian="9pt" style:font-weight-asian="normal" style:font-name-complex="Arial2" style:font-size-complex="9pt" style:font-weight-complex="normal"/>
    </style:style>
    <style:style style:name="P18" style:family="paragraph" style:parent-style-name="Standard" style:list-style-name="">
      <style:paragraph-properties fo:margin-left="0cm" fo:margin-right="0cm" fo:line-height="0.803cm" fo:text-align="justify" style:justify-single-word="false" fo:text-indent="0cm" style:auto-text-indent="false" style:writing-mode="lr-tb"/>
      <style:text-properties fo:color="#000000" loext:opacity="100%" style:font-name="Arial" fo:font-size="9pt" fo:letter-spacing="-0.005cm" style:text-underline-style="none" fo:font-weight="normal" officeooo:rsid="001d155e" officeooo:paragraph-rsid="001d155e" style:font-name-asian="Arial Unicode MS" style:font-size-asian="9pt" style:font-weight-asian="normal" style:font-name-complex="Arial2" style:font-size-complex="9pt" style:font-weight-complex="normal"/>
    </style:style>
    <style:style style:name="P19" style:family="paragraph" style:parent-style-name="Standard" style:list-style-name="L1">
      <style:paragraph-properties fo:line-height="0.803cm" fo:text-align="justify" style:justify-single-word="false" style:writing-mode="lr-tb"/>
      <style:text-properties fo:color="#000000" loext:opacity="100%" style:font-name="Arial" fo:font-size="9pt" fo:letter-spacing="-0.005cm" style:text-underline-style="none" fo:font-weight="normal" officeooo:rsid="001d155e" officeooo:paragraph-rsid="001d155e" style:font-name-asian="Arial Unicode MS" style:font-size-asian="9pt" style:font-weight-asian="normal" style:font-name-complex="Arial2" style:font-size-complex="9pt" style:font-weight-complex="normal"/>
    </style:style>
    <style:style style:name="P20" style:family="paragraph" style:parent-style-name="Standard" style:list-style-name="L2">
      <style:paragraph-properties fo:line-height="0.803cm" fo:text-align="justify" style:justify-single-word="false" style:writing-mode="lr-tb"/>
      <style:text-properties fo:color="#000000" loext:opacity="100%" style:font-name="Arial" fo:font-size="9pt" fo:letter-spacing="-0.005cm" style:text-underline-style="none" fo:font-weight="normal" officeooo:rsid="001d155e" officeooo:paragraph-rsid="001d155e" style:font-name-asian="Arial Unicode MS" style:font-size-asian="9pt" style:font-weight-asian="normal" style:font-name-complex="Arial2" style:font-size-complex="9pt" style:font-weight-complex="normal"/>
    </style:style>
    <style:style style:name="P21" style:family="paragraph" style:parent-style-name="Standard" style:list-style-name="">
      <style:paragraph-properties fo:line-height="0.803cm" fo:text-align="start" style:justify-single-word="false" style:writing-mode="lr-tb"/>
      <style:text-properties fo:color="#000000" loext:opacity="100%" style:font-name="Arial" fo:font-size="9pt" fo:letter-spacing="-0.005cm" style:text-underline-style="none" fo:font-weight="normal" officeooo:rsid="001d155e" officeooo:paragraph-rsid="001d155e" style:font-name-asian="Arial Unicode MS" style:font-size-asian="9pt" style:font-weight-asian="normal" style:font-name-complex="Arial2" style:font-size-complex="9pt" style:font-weight-complex="normal"/>
    </style:style>
    <style:style style:name="P22" style:family="paragraph" style:parent-style-name="Standard" style:list-style-name="">
      <style:paragraph-properties fo:line-height="0.803cm" fo:text-align="justify" style:justify-single-word="false" style:writing-mode="lr-tb"/>
      <style:text-properties fo:color="#000000" loext:opacity="100%" style:font-name="Arial" fo:font-size="9pt" fo:letter-spacing="-0.005cm" style:text-underline-style="none" officeooo:rsid="001d155e" officeooo:paragraph-rsid="001e70fc" style:font-name-asian="Arial Unicode MS" style:font-size-asian="9pt" style:font-name-complex="Arial2" style:font-size-complex="9pt"/>
    </style:style>
    <style:style style:name="P23" style:family="paragraph" style:parent-style-name="Standard" style:list-style-name="">
      <style:paragraph-properties fo:margin-left="0cm" fo:margin-right="0cm" fo:line-height="0.803cm" fo:text-align="justify" style:justify-single-word="false" fo:text-indent="0cm" style:auto-text-indent="false" style:writing-mode="lr-tb"/>
      <style:text-properties fo:font-weight="bold" officeooo:rsid="001d155e" officeooo:paragraph-rsid="001d155e" style:font-weight-asian="bold" style:font-weight-complex="bold"/>
    </style:style>
    <style:style style:name="P24" style:family="paragraph" style:parent-style-name="Standard" style:list-style-name="">
      <style:paragraph-properties fo:margin-left="0cm" fo:margin-right="0cm" fo:line-height="0.803cm" fo:text-align="justify" style:justify-single-word="false" fo:text-indent="0cm" style:auto-text-indent="false" style:writing-mode="lr-tb"/>
      <style:text-properties officeooo:paragraph-rsid="001d155e"/>
    </style:style>
    <style:style style:name="P25" style:family="paragraph" style:parent-style-name="Standard" style:list-style-name="">
      <style:paragraph-properties fo:margin-left="0cm" fo:margin-right="0cm" fo:line-height="0.803cm" fo:text-align="justify" style:justify-single-word="false" fo:text-indent="0cm" style:auto-text-indent="false" style:writing-mode="lr-tb"/>
      <style:text-properties officeooo:paragraph-rsid="001e70fc"/>
    </style:style>
    <style:style style:name="P26" style:family="paragraph" style:parent-style-name="Standard" style:list-style-name="">
      <style:paragraph-properties fo:margin-left="0cm" fo:margin-right="0cm" fo:line-height="0.803cm" fo:text-align="center" style:justify-single-word="false" fo:text-indent="0cm" style:auto-text-indent="false" style:writing-mode="lr-tb"/>
      <style:text-properties officeooo:paragraph-rsid="001d155e"/>
    </style:style>
    <style:style style:name="P27" style:family="paragraph" style:parent-style-name="Standard" style:list-style-name="">
      <style:paragraph-properties fo:margin-left="0cm" fo:margin-right="0cm" fo:line-height="0.803cm" fo:text-align="justify" style:justify-single-word="false" fo:text-indent="0cm" style:auto-text-indent="false" style:writing-mode="lr-tb"/>
      <style:text-properties fo:font-size="9pt" officeooo:paragraph-rsid="001d155e" style:font-size-asian="9pt" style:font-size-complex="9pt"/>
    </style:style>
    <style:style style:name="P28" style:family="paragraph" style:parent-style-name="Standard" style:list-style-name="">
      <style:paragraph-properties fo:margin-left="0cm" fo:margin-right="0cm" fo:line-height="0.803cm" fo:text-align="justify" style:justify-single-word="false" fo:text-indent="0cm" style:auto-text-indent="false" style:writing-mode="lr-tb"/>
      <style:text-properties fo:font-size="9pt" officeooo:paragraph-rsid="001e70fc" style:font-size-asian="9pt" style:font-size-complex="9pt"/>
    </style:style>
    <style:style style:name="P29" style:family="paragraph" style:parent-style-name="Standard" style:list-style-name="">
      <style:paragraph-properties fo:line-height="0.803cm" fo:text-align="justify" style:justify-single-word="false" style:writing-mode="lr-tb"/>
      <style:text-properties fo:font-size="9pt" officeooo:paragraph-rsid="001e70fc" style:font-size-asian="9pt" style:font-size-complex="9pt"/>
    </style:style>
    <style:style style:name="P30" style:family="paragraph" style:parent-style-name="Standard" style:list-style-name="L2">
      <style:paragraph-properties fo:line-height="0.803cm" fo:text-align="justify" style:justify-single-word="false" style:writing-mode="lr-tb"/>
      <style:text-properties fo:font-size="9pt" officeooo:paragraph-rsid="001d155e" style:font-size-asian="9pt" style:font-size-complex="9pt"/>
    </style:style>
    <style:style style:name="P31" style:family="paragraph" style:parent-style-name="Standard" style:list-style-name="">
      <style:paragraph-properties fo:line-height="0.803cm" fo:text-align="start" style:justify-single-word="false" style:writing-mode="lr-tb"/>
      <style:text-properties fo:font-size="9pt" officeooo:paragraph-rsid="001d155e" style:font-size-asian="9pt" style:font-size-complex="9pt"/>
    </style:style>
    <style:style style:name="P32" style:family="paragraph" style:parent-style-name="Standard" style:list-style-name="">
      <style:paragraph-properties fo:margin-left="0cm" fo:margin-right="0cm" fo:line-height="0.803cm" fo:text-align="justify" style:justify-single-word="false" fo:text-indent="0cm" style:auto-text-indent="false" style:writing-mode="lr-tb"/>
      <style:text-properties fo:font-size="9pt" fo:font-weight="bold" officeooo:paragraph-rsid="001e70fc" style:font-size-asian="9pt" style:font-weight-asian="bold" style:font-size-complex="9pt" style:font-weight-complex="bold"/>
    </style:style>
    <style:style style:name="P33" style:family="paragraph" style:parent-style-name="Standard" style:list-style-name="">
      <style:paragraph-properties fo:line-height="0.803cm" fo:text-align="justify" style:justify-single-word="false" style:writing-mode="lr-tb"/>
      <style:text-properties fo:font-size="9pt" fo:font-weight="bold" officeooo:paragraph-rsid="001e70fc" style:font-size-asian="9pt" style:font-weight-asian="bold" style:font-size-complex="9pt" style:font-weight-complex="bold"/>
    </style:style>
    <style:style style:name="P34" style:family="paragraph" style:parent-style-name="Standard" style:list-style-name="">
      <style:paragraph-properties fo:line-height="0.803cm" fo:text-align="start" style:justify-single-word="false" style:writing-mode="lr-tb"/>
      <style:text-properties fo:font-size="9pt" fo:font-weight="bold" officeooo:paragraph-rsid="001e70fc" style:font-size-asian="9pt" style:font-weight-asian="bold" style:font-size-complex="9pt" style:font-weight-complex="bold"/>
    </style:style>
    <style:style style:name="P35" style:family="paragraph" style:parent-style-name="Standard" style:list-style-name="">
      <style:paragraph-properties fo:line-height="0.803cm" fo:text-align="start" style:justify-single-word="false" style:writing-mode="lr-tb"/>
      <style:text-properties fo:font-size="9pt" fo:font-weight="bold" officeooo:paragraph-rsid="001d155e" style:font-size-asian="9pt" style:font-weight-asian="bold" style:font-size-complex="9pt" style:font-weight-complex="bold"/>
    </style:style>
    <style:style style:name="P36" style:family="paragraph" style:parent-style-name="Standard" style:list-style-name="L3">
      <style:paragraph-properties fo:line-height="0.803cm" fo:text-align="start" style:justify-single-word="false" style:writing-mode="lr-tb"/>
      <style:text-properties fo:font-size="9pt" fo:font-weight="bold" officeooo:paragraph-rsid="001d155e" style:font-size-asian="9pt" style:font-weight-asian="bold" style:font-size-complex="9pt" style:font-weight-complex="bold"/>
    </style:style>
    <style:style style:name="P37" style:family="paragraph" style:parent-style-name="Standard" style:list-style-name="">
      <style:paragraph-properties fo:line-height="0.803cm" fo:text-align="start" style:justify-single-word="false" style:writing-mode="lr-tb"/>
      <style:text-properties fo:font-size="9pt" fo:font-weight="bold" officeooo:rsid="001d155e" officeooo:paragraph-rsid="001d155e" style:font-size-asian="9pt" style:font-weight-asian="bold" style:font-size-complex="9pt" style:font-weight-complex="bold"/>
    </style:style>
    <style:style style:name="P38" style:family="paragraph" style:parent-style-name="Standard" style:list-style-name="">
      <style:paragraph-properties fo:line-height="0.803cm" fo:text-align="justify" style:justify-single-word="false" style:writing-mode="lr-tb"/>
      <style:text-properties fo:font-size="9pt" fo:font-weight="normal" officeooo:paragraph-rsid="001d155e" style:font-size-asian="9pt" style:font-weight-asian="normal" style:font-size-complex="9pt" style:font-weight-complex="normal"/>
    </style:style>
    <style:style style:name="P39" style:family="paragraph" style:parent-style-name="Standard" style:list-style-name="">
      <style:paragraph-properties fo:line-height="0.803cm" fo:text-align="start" style:justify-single-word="false" style:writing-mode="lr-tb"/>
      <style:text-properties fo:font-size="9pt" fo:font-weight="normal" officeooo:paragraph-rsid="001d155e" style:font-size-asian="9pt" style:font-weight-asian="normal" style:font-size-complex="9pt" style:font-weight-complex="normal"/>
    </style:style>
    <style:style style:name="P40" style:family="paragraph" style:parent-style-name="Standard" style:list-style-name="L4">
      <style:paragraph-properties fo:line-height="0.803cm" fo:text-align="start" style:justify-single-word="false" style:writing-mode="lr-tb"/>
      <style:text-properties fo:font-size="9pt" fo:font-weight="normal" officeooo:paragraph-rsid="001d155e" style:font-size-asian="9pt" style:font-weight-asian="normal" style:font-size-complex="9pt" style:font-weight-complex="normal"/>
    </style:style>
    <style:style style:name="P41" style:family="paragraph" style:parent-style-name="Standard" style:list-style-name="">
      <style:paragraph-properties fo:line-height="0.803cm" fo:text-align="center" style:justify-single-word="false" style:writing-mode="lr-tb"/>
      <style:text-properties fo:font-size="9pt" fo:font-weight="normal" officeooo:paragraph-rsid="001d155e" style:font-size-asian="9pt" style:font-weight-asian="normal" style:font-size-complex="9pt" style:font-weight-complex="normal"/>
    </style:style>
    <style:style style:name="P42" style:family="paragraph">
      <loext:graphic-properties draw:fill-color="#ffffff"/>
      <style:paragraph-properties fo:text-align="center"/>
    </style:style>
    <style:style style:name="T1" style:family="text">
      <style:text-properties fo:font-size="10pt" style:font-size-asian="10pt" style:font-size-complex="10pt"/>
    </style:style>
    <style:style style:name="T2" style:family="text">
      <style:text-properties style:font-name="Arial" fo:font-size="10pt" fo:language="it" fo:country="IT" style:font-size-asian="10pt" style:language-asian="it" style:country-asian="IT" style:font-name-complex="Arial2" style:font-size-complex="10pt" style:language-complex="ar" style:country-complex="SA"/>
    </style:style>
    <style:style style:name="T3" style:family="text">
      <style:text-properties fo:color="#000000" loext:opacity="100%" style:font-name="Arial" fo:font-size="10pt" style:font-name-asian="Arial Unicode MS" style:font-size-asian="10pt" style:font-size-complex="10pt"/>
    </style:style>
    <style:style style:name="T4" style:family="text">
      <style:text-properties fo:color="#000000" loext:opacity="100%" style:font-name="Arial" fo:font-size="10pt" fo:letter-spacing="-0.005cm" style:font-name-asian="Arial Unicode MS" style:font-size-asian="10pt" style:font-name-complex="Arial2" style:font-size-complex="10pt"/>
    </style:style>
    <style:style style:name="T5" style:family="text">
      <style:text-properties fo:color="#000000" loext:opacity="100%" style:font-name="Arial" fo:font-size="10pt" fo:letter-spacing="-0.005cm" style:text-underline-style="solid" style:text-underline-width="auto" style:text-underline-color="font-color" style:font-name-asian="Arial Unicode MS" style:font-size-asian="10pt" style:font-name-complex="Arial2" style:font-size-complex="10pt"/>
    </style:style>
    <style:style style:name="T6" style:family="text">
      <style:text-properties fo:color="#000000" loext:opacity="100%" style:font-name="Arial" fo:font-size="10pt" fo:letter-spacing="-0.005cm" style:text-underline-style="none" style:font-name-asian="Arial Unicode MS" style:font-size-asian="10pt" style:font-name-complex="Arial2" style:font-size-complex="10pt"/>
    </style:style>
    <style:style style:name="T7" style:family="text">
      <style:text-properties fo:color="#000000" loext:opacity="100%" style:font-name="Arial" fo:font-size="10pt" fo:letter-spacing="-0.005cm" style:text-underline-style="none" officeooo:rsid="001d155e" style:font-name-asian="Arial Unicode MS" style:font-size-asian="10pt" style:font-name-complex="Arial2" style:font-size-complex="10pt"/>
    </style:style>
    <style:style style:name="T8" style:family="text">
      <style:text-properties fo:color="#000000" loext:opacity="100%" style:font-name="Arial" fo:font-size="10pt" fo:letter-spacing="-0.005cm" style:text-underline-style="none" fo:font-weight="bold" officeooo:rsid="001d155e" style:font-name-asian="Arial Unicode MS" style:font-size-asian="10pt" style:font-weight-asian="bold" style:font-name-complex="Arial2" style:font-size-complex="10pt" style:font-weight-complex="bold"/>
    </style:style>
    <style:style style:name="T9" style:family="text">
      <style:text-properties fo:color="#000000" loext:opacity="100%" style:font-name="Arial" fo:font-size="10pt" fo:letter-spacing="-0.005cm" style:text-underline-style="none" fo:font-weight="normal" style:font-name-asian="Arial Unicode MS" style:font-size-asian="10pt" style:font-weight-asian="normal" style:font-name-complex="Arial2" style:font-size-complex="10pt" style:font-weight-complex="normal"/>
    </style:style>
    <style:style style:name="T10" style:family="text">
      <style:text-properties fo:color="#000000" loext:opacity="100%" style:font-name="Arial" fo:font-size="10pt" fo:letter-spacing="-0.005cm" style:text-underline-style="none" fo:font-weight="normal" officeooo:rsid="001d155e" style:font-name-asian="Arial Unicode MS" style:font-size-asian="10pt" style:font-weight-asian="normal" style:font-name-complex="Arial2" style:font-size-complex="10pt" style:font-weight-complex="normal"/>
    </style:style>
    <style:style style:name="T11" style:family="text">
      <style:text-properties fo:color="#000000" loext:opacity="100%" style:font-name="Arial" fo:font-size="10pt" fo:letter-spacing="-0.005cm" style:text-underline-style="none" fo:font-weight="normal" officeooo:rsid="001e70fc" style:font-name-asian="Arial Unicode MS" style:font-size-asian="10pt" style:font-weight-asian="normal" style:font-name-complex="Arial2" style:font-size-complex="10pt" style:font-weight-complex="normal"/>
    </style:style>
    <style:style style:name="T12" style:family="text">
      <style:text-properties fo:color="#000000" loext:opacity="100%" style:font-name="Arial" fo:font-size="10pt" fo:letter-spacing="-0.005cm" fo:font-weight="normal" style:font-name-asian="Arial Unicode MS" style:font-size-asian="10pt" style:font-weight-asian="normal" style:font-name-complex="Arial2" style:font-size-complex="10pt" style:font-weight-complex="normal"/>
    </style:style>
    <style:style style:name="T13" style:family="text">
      <style:text-properties fo:color="#000000" loext:opacity="100%" style:font-name="Arial" fo:letter-spacing="-0.005cm" style:text-underline-style="none" officeooo:rsid="001d155e" style:font-name-asian="Arial Unicode MS" style:font-name-complex="Arial2"/>
    </style:style>
    <style:style style:name="T14" style:family="text">
      <style:text-properties fo:color="#000000" loext:opacity="100%" style:font-name="Arial" fo:letter-spacing="-0.005cm" style:text-underline-style="none" officeooo:rsid="001e70fc" style:font-name-asian="Arial Unicode MS" style:font-name-complex="Arial2"/>
    </style:style>
    <style:style style:name="T15" style:family="text">
      <style:text-properties fo:color="#000000" loext:opacity="100%" style:font-name="Arial" fo:letter-spacing="-0.005cm" style:text-underline-style="none" fo:font-weight="normal" officeooo:rsid="001d155e" style:font-name-asian="Arial Unicode MS" style:font-weight-asian="normal" style:font-name-complex="Arial2" style:font-weight-complex="normal"/>
    </style:style>
    <style:style style:name="T16" style:family="text">
      <style:text-properties fo:color="#000000" loext:opacity="100%" style:font-name="Arial" fo:letter-spacing="-0.005cm" style:text-underline-style="none" fo:font-weight="normal" officeooo:rsid="001e70fc" style:font-name-asian="Arial Unicode MS" style:font-weight-asian="normal" style:font-name-complex="Arial2" style:font-weight-complex="normal"/>
    </style:style>
    <style:style style:name="T17" style:family="text">
      <style:text-properties fo:color="#000000" loext:opacity="100%" style:font-name="Arial" fo:letter-spacing="-0.005cm" style:text-underline-style="none" fo:font-weight="normal" officeooo:rsid="00200b91" style:font-name-asian="Arial Unicode MS" style:font-weight-asian="normal" style:font-name-complex="Arial2" style:font-weight-complex="normal"/>
    </style:style>
    <style:style style:name="T18" style:family="text">
      <style:text-properties fo:color="#000000" loext:opacity="100%" style:font-name="Arial" fo:font-size="9pt" fo:letter-spacing="-0.005cm" style:text-underline-style="none" fo:font-weight="normal" officeooo:rsid="001d155e" style:font-name-asian="Arial Unicode MS" style:font-size-asian="9pt" style:font-weight-asian="normal" style:font-name-complex="Arial2" style:font-size-complex="9pt" style:font-weight-complex="normal"/>
    </style:style>
    <style:style style:name="T19" style:family="text">
      <style:text-properties fo:color="#000000" loext:opacity="100%" style:font-name="Arial" fo:font-size="9pt" fo:letter-spacing="-0.005cm" style:text-underline-style="none" fo:font-weight="normal" officeooo:rsid="001e70fc" style:font-name-asian="Arial Unicode MS" style:font-size-asian="9pt" style:font-weight-asian="normal" style:font-name-complex="Arial2" style:font-size-complex="9pt" style:font-weight-complex="normal"/>
    </style:style>
    <style:style style:name="T20" style:family="text">
      <style:text-properties fo:color="#000000" loext:opacity="100%" style:font-name="Arial" fo:font-size="9pt" fo:letter-spacing="-0.005cm" fo:language="it" fo:country="IT" style:text-underline-style="none" fo:font-weight="normal" officeooo:rsid="001d155e" style:font-name-asian="Arial Unicode MS" style:font-size-asian="9pt" style:language-asian="it" style:country-asian="IT" style:font-weight-asian="normal" style:font-name-complex="Arial2" style:font-size-complex="9pt" style:language-complex="ar" style:country-complex="SA" style:font-weight-complex="normal"/>
    </style:style>
    <style:style style:name="T21" style:family="text">
      <style:text-properties officeooo:rsid="00200b91"/>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39cm" fo:text-indent="-0.635cm" fo:margin-left="1.39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025cm" fo:text-indent="-0.635cm" fo:margin-left="2.02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66cm" fo:text-indent="-0.635cm" fo:margin-left="2.66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295cm" fo:text-indent="-0.635cm" fo:margin-left="3.29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93cm" fo:text-indent="-0.635cm" fo:margin-left="3.93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565cm" fo:text-indent="-0.635cm" fo:margin-left="4.56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2cm" fo:text-indent="-0.635cm" fo:margin-left="5.2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835cm" fo:text-indent="-0.635cm" fo:margin-left="5.83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47cm" fo:text-indent="-0.635cm" fo:margin-left="6.47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105cm" fo:text-indent="-0.635cm" fo:margin-left="7.10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svg:stroke-width="0.009cm" svg:stroke-color="#000000" draw:fill-color="#ffffff" draw:textarea-horizontal-align="center" draw:textarea-vertical-align="middle" fo:padding-top="0.004cm" fo:padding-bottom="0.004cm" fo:padding-left="0.004cm" fo:padding-right="0.004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2" text:outline-level="2" loext:marker-style-name="T3"><text:span text:style-name="T12">REP. <text:s/></text:span><text:span text:style-name="T4"><text:s text:c="82"/></text:span><text:span text:style-name="T12">DEL</text:span></text:h>
      <text:h text:style-name="P5" text:outline-level="2"><text:s text:c="50"/>COMUNE DI SAN GIMIGNANO</text:h>
      <text:h text:style-name="P6" text:outline-level="2"><text:s text:c="6"/>Provincia di Siena</text:h>
      <text:h text:style-name="P5" text:outline-level="2">CONVENZIONE CONTENENTE LE NORME E CONDIZIONI RELATIVE ALLO SVOLGIMENTO DEL SERVIZIO DI CATTURA DEI CANI VAGANTI, DEI CANI VAGANTI E DEI GATTI IN LIBERTA’ INCIDENTATI OLTRE AL RECUPERO PULLUS, COVATE E PICCOLI NATI DI AVIFAUNA E RECUPERO E ACCOGLIENZA CUCCIOLI</text:h>
      <text:h text:style-name="P5" text:outline-level="2">DI MAMMIFERO – ART. 38 DELLA RìL.R. 3/94 E S.MI. NEL TERRITORIO DEL COMUNE DI SAN GIMIGNANO – ANNUALITA’ 2026-2027</text:h>
      <text:h text:style-name="P4" text:outline-level="2"><text:span text:style-name="T4">L’anno</text:span><text:span text:style-name="T5"> <text:s text:c="29"/></text:span><text:span text:style-name="T6">in questo giorno</text:span><text:span text:style-name="T5"> <text:s text:c="50"/></text:span><text:span text:style-name="T6">del <text:s text:c="3"/>mese di </text:span></text:h>
      <text:h text:style-name="P4" text:outline-level="2"><text:span text:style-name="T5"><text:s text:c="40"/>i</text:span><text:span text:style-name="T6">n San Gimignano, con <text:s text:c="3"/>la presente convenzione da tenere e</text:span></text:h>
      <text:h text:style-name="P7" text:outline-level="2">e valere nei modi di legge, nella sede del Palazzo Comunale;</text:h>
      <text:h text:style-name="P9" text:outline-level="2">TRA <text:s text:c="7"/></text:h>
      <text:h text:style-name="P24" text:outline-level="2"><text:span text:style-name="T8">- </text:span><text:span text:style-name="T6">Ing. Valentina Perrone, nato a Empoli il 21/12/1980, domiciliato per la carica presso la sede comunale, il qual</text:span><text:span text:style-name="T7">e</text:span><text:span text:style-name="T6"> dichiara di intervenire al presente atto non in proprio, ma nella sua qualità di Dirigente del Settore Lavori Pubblici e Servizi del Territorio ai sensi dell’Art. 107, comma 3 del D.Lgs. 267/2000, del Comune di San Gimignano, nonché in virtù del decreto del Sindaco n. 12 del 27/06/2024, con il quale è stato nominato Dirigente del Settore Servizi per il Territorio e Lavori Pubblici ;</text:span></text:h>
      <text:h text:style-name="P9" text:outline-level="2">E</text:h>
      <text:h text:style-name="P23" text:outline-level="2"><text:span text:style-name="T9">- , nata a , il , la quale dichiara di intervenire al presente <text:s/>atto non in proprio, ma nella sua qualità di presidente dell’Associazione Nazionale Protezione Animali Natura Ambiente – Sezione Territoriale di Siena, nel seguito denominato “ANPANA”, con sede legale in Via della Colombaia n. 34, Colle di Val d’Elsa (C.F. 92047740524), iscritta nel registro regionale delle Organizzazioni di Volontariato</text:span><text:span text:style-name="T6"> </text:span><text:span text:style-name="T9">della Regione Toscana con</text:span><text:span text:style-name="T6"> </text:span><text:soft-page-break/><text:span text:style-name="T9">decreto n. 3.659 del 13/9/2013;</text:span></text:h>
      <text:h text:style-name="P9" text:outline-level="2">PREMESSO CHE </text:h>
      <text:h text:style-name="P10" text:outline-level="2">- ai sensi dell’art. 29 della legge regionale 20 ottobre 2009, n.59 la cattura dei cani vaganti e’ di competenza delle Amministrazioni Comunali che la attuano, con oneri a loro carico, mediante l’Azienda USL ove possibile;.</text:h>
      <text:h text:style-name="P10" text:outline-level="2">- è necessario, al fine di garantire la tutela sanitaria e l’incolumità dei cittadini e salvare inoltre la vita dei cani vaganti e dei cani vaganti e dei gatti in libertà incidentati feriti nel territorio del Comune di San Gimignano, provvedere all’attività in parola, a decorrere dalla stipula della presente convenzione;</text:h>
      <text:h text:style-name="P10" text:outline-level="2">- L’ associazione ANPANA, quale associazione senza scopo di lucro e avente finalità di protezione degli animali, ha manifestato la propria disponibilità a supportare il Comune di San Gimignano nell’ attività di cattura cani vaganti e cattura e soccorso di cani vaganti e gatti in libertà incidentati e bisognosi di cure;</text:h>
      <text:h text:style-name="P25" text:outline-level="2"><text:span text:style-name="T10">- L’ associazione ANPANA dichiara di disporre di adeguati </text:span><text:span text:style-name="T6">mezzi autorizzati per il trasporto dei cani vaganti catturati ed al soccorso cani vaganti e dei gatti in libertà bisognosi di cure incidentati e/o feriti;</text:span></text:h>
      <text:h text:style-name="P8" text:outline-level="2">- L’ associazione ANPANA metterà inoltre a disposizione personale appositamente formato per la cattura dei cani vaganti e per coadiuvare le operazioni di soccorso di cani vaganti e gatti in libertà bisognosi di cure;</text:h>
      <text:h text:style-name="P8" text:outline-level="2"><text:s/>- Il Comune di San Gimignano intende quindi avvalersi per quanto in oggetto dell’Associazione ANPANA;</text:h>
      <text:h text:style-name="P11" text:outline-level="2">PREMESSO ALTRESI’</text:h>
      <text:h text:style-name="P25" text:outline-level="2"><text:span text:style-name="T10">- che il comma 2 dell’art. 38 della L.R. 3/94 stabilisce che “chiunque rinvenga uova, covate e piccoli nati e agisca per sottrarli a sicura morte o distruzione è tenuto a darne immediata comunicazione al comune entro le ventiquattro ore successive al </text:span><text:soft-page-break/><text:span text:style-name="T10">ritrovamento”;</text:span></text:h>
      <text:h text:style-name="P10" text:outline-level="2">- che la Regione Toscana ribadisce che il ritrovamento di pullus, covate e piccoli nati in difficoltà appartenenti a specie di fauna selvatica autoctona è di competenze delle Amministrazioni Comunali;</text:h>
      <text:h text:style-name="P10" text:outline-level="2">- che l’Amministrazione Comunale deve provvedere in merito agli adempimenti previsti dall’art. 38 della L.R. 3/94;</text:h>
      <text:h text:style-name="P10" text:outline-level="2">- che l’Amministrazione Comunale intende procedere alla cura e tutela della fauna selvatica presente nel territorio comunale anche per tramite di azioni di recupero, cura e reimmissione in natura di pullus, covate e piccoli nati abbandonati od orfani che si rinvengono in particolare durante il periodo primaverile ed estivo;</text:h>
      <text:h text:style-name="P25" text:outline-level="2"><text:span text:style-name="T10">- che il Comune di San Gimignano ha individuato per le annualità 202</text:span><text:span text:style-name="T11">6</text:span><text:span text:style-name="T10"> e 202</text:span><text:span text:style-name="T11">7</text:span><text:span text:style-name="T10"> l’Associazione CE.T.R.A.S. ODV DI EMPOLI per l’effettuazione delle attività di recupero di esemplari feriti e/ o in difficoltà appartenenti alla sola avifauna selvatica rinvenuti sul territorio del comune di San Gimignano;</text:span></text:h>
      <text:h text:style-name="P10" text:outline-level="2"><text:s/>- che il Comune di San Gimignano, in accordo con l’Associazione Nazionale Protezione Animali Natura Ambiente – Sezione Territoriale di Siena, nel seguito denominato “ANPANA”, con sede legale in Via della Colombaia n. 34, Colle di Val d’Elsa (C.F. 92047740524), intende definire e disciplinare a mezzo della presente scrittura le reciproche modalità di collaborazione per svolgere, il servizio per il recupero e conferimento nel caso di pullus, covate e piccoli nati abbandonati od orfani nell’ambito del territorio comunale di San Gimignano ed il loro conferimento presso centri di recupero e cura per il fine della reimmissione in natura, come sopra individuato per i cuccioli di avifauna e tramite il rifugio faunistico “satellite” del Centro di Recupero Animali Selvatici della Maremma (CRASM) di Semproniano (AR), così come individuato dalla convezione in atti;</text:h>
      <text:h text:style-name="P26" text:outline-level="2"><text:soft-page-break/><text:span text:style-name="T10">SI CONVIENE E SI STIPULA QUANTO SEGUE </text:span></text:h>
      <text:h text:style-name="P12" text:outline-level="2">La presente narrativa costituisce parte integrante e <text:s/>sostanziale della presente scrittura privata. </text:h>
      <text:h text:style-name="P12" text:outline-level="2">RICHIAMATE: </text:h>
      <text:h text:style-name="P25" text:outline-level="2"><text:span text:style-name="T10">- la deliberazione della Giunta Comunale n. del con la quale si approva la bozza di convenzione che disciplina il</text:span><text:span text:style-name="T20"> CONVENZIONE CONTENENTE LE NORME E CONDIZIONI RELATIVE ALLO SVOLGIMENTO DEL SE</text:span><text:span text:style-name="T18">RVIZIO DI CATTURA DEI CANI VAGANTI, DEI CANI VAGANTI E DEI GATTI IN LIBERTÀ INCIDENTATI OLTRE AL RECUPERO PULLUS, COVATE E PICCOLI NATI DI AVIFAUNA E RECUPERO E ACCOGLIENZA CUCCIOLI DI MAMMIFERO- ART. 38 DELLA L.R. 3/94 E S.M.I NEL TERRITORIO DEL COMUNE DI SAN GIMIGNANO – ANNUALITA’ 202</text:span><text:span text:style-name="T19">6</text:span><text:span text:style-name="T18">/202</text:span><text:span text:style-name="T19">7</text:span><text:span text:style-name="T18">” fra il Comune di san Gimignano e l’Associazione “ANPANA”, con sede legale in Via della Colombaia n. 34, Colle di Val d’Elsa (C.F. 92047740524) (SI), per gli anni 202</text:span><text:span text:style-name="T19">6</text:span><text:span text:style-name="T18">-202</text:span><text:span text:style-name="T19">7</text:span><text:span text:style-name="T18">; </text:span></text:h>
      <text:h text:style-name="P27" text:outline-level="2"><text:span text:style-name="T15">- la determinazione Dirigenziale n. del con la quale si affida il CONVENZIONE CONTENENTE LE NORME E CONDIZIONI RELATIVE ALLO SVOLGIMENTO DEL SERVIZIO DI CATTURA DEI CANI VAGANTI, DEI CANI VAGANTI E DEI GATTI IN LIBERTÀ INCIDENTATI OLTRE AL RECUPERO PULLUS, COVATE E PICCOLI NATI DI AVIFAUNA E RECUPERO E ACCOGLIENZA CUCCIOLI DI MAMMIFERO- ART. 38 DELLA L.R. 3/94 E S.M.I NEL TERRITORIO DEL COMUNE DI SAN GIMIGNANO – ANNUALITA’ 202</text:span><text:span text:style-name="T16">6</text:span><text:span text:style-name="T15">/202</text:span><text:span text:style-name="T16">7</text:span><text:span text:style-name="T15"> per gli anni 202</text:span><text:span text:style-name="T16">6</text:span><text:span text:style-name="T15">-202</text:span><text:span text:style-name="T16">7</text:span><text:span text:style-name="T15">, con impegno di spesa a favore dell’Associazione “ANPANA”, con sede legale in Via della Colombaia n. 34, Colle di Val d’Elsa (C.F. 92047740524) (SI);</text:span></text:h>
      <text:h text:style-name="P13" text:outline-level="2">Art. 1 - Oggetto dell’attività. </text:h>
      <text:h text:style-name="P16" text:outline-level="2">L’Associazione di Volontariato di Protezione Civile e Ambientale ONLUS denominata ANPANA (Associazione Nazionale Protezione Animali Natura Ambiente) – sezione territoriale di Siena si impegna e si obbliga: </text:h>
      <text:h text:style-name="P32" text:outline-level="2"><text:soft-page-break/><text:span text:style-name="T15">a) alla cattura dei cani vaganti nel territorio del comune di San Gimignano con le modalità e i tempi di seguito specificati: </text:span></text:h>
      <text:h text:style-name="P16" text:outline-level="2">- il servizio dovrà essere garantito tutti i giorni 24 ore su 24; dovrà essere comunicata al comune, mediante comunicazione scritta (trasmessa a mezzo fax, pec, mail al servizio competente), il nominativo ed il numero di telefono del personale di reperibilità;</text:h>
      <text:h text:style-name="P16" text:outline-level="2">- il tempo previsto per l’intervento dovrà essere nel più breve tempo possibile dalla richiesta, compatibilmente con le attività in corso e con la priorità delle richieste;</text:h>
      <text:h text:style-name="P16" text:outline-level="2">- dovranno essere accettate solo richieste di intervento da parte dell’Amministrazione Comunale (Polizia Municipale) o comunque da soggetti istituzionali (118, ASL, Polizia di Stato, Guardia di Finanza, Carabinieri, Corpo forestale dello stato, Polizia Provinciale);</text:h>
      <text:h text:style-name="P16" text:outline-level="2">- la richiesta di intervento potrà pervenire all’ Associazione ANPANA telefonicamente; - dovranno essere catturati esclusivamente i cani vaganti nel territorio del Comune di San Gimignano; </text:h>
      <text:h text:style-name="P16" text:outline-level="2">- di ogni cane vagante dovrà essere redatto un verbale di cattura indicando il giorno della segnalazione, il giorno della cattura, il numero di microchip e/o tatuaggio, l’assenza di microchip, il nominativo del personale che ha eseguito l’intervento, il luogo del Comune ove è stato trovato il cane; una copia del verbale dovrà essere inviata all’Amministrazione Comunale, al gestore del canile sanitario di consegna ed all’Azienda USL;</text:h>
      <text:h text:style-name="P16" text:outline-level="2">- il cane vagante catturato sarà collocato presso il canile convenzionato con il comune di San Gimignano;</text:h>
      <text:h text:style-name="P16" text:outline-level="2">- al fine di ottimizzare le operazioni di riconsegna al legittimo proprietario che ne faccia richiesta al momento della cattura e prima del trasferimento al canile sanitario, gli operatori ANPANA, in quanto incaricati di pubblico servizio nell’esercizio dell’attività di competenza, sono autorizzati a verificare le generalità del richiedente tramite richiesta di esibizione di un documento di identità e la proprietà del cane desunta dall’esibizione del certificato di iscrizione all’anagrafe canina. In assenza di tale evidenza, il cane deve essere ricondotto al canile sanitario;</text:h>
      <text:h text:style-name="P28" text:outline-level="2"><text:soft-page-break/><text:span text:style-name="T15">- tale documento deve essere allegato al verbale di cattura; - nell’esercizio della propria attività l’associazione diviene titolare dei dati personali del proprietario e deve trattarli nel rispetto di tutte le disposizioni di legge in vigore;</text:span></text:h>
      <text:h text:style-name="P16" text:outline-level="2"><text:s/>b) fermo restando gli impegni di intervento di cui alla precedente lettera a), alla cattura e soccorso dei cani vaganti e dei gatti in libertà bisognosi di cure, a seguito di incidenti, nel territorio comunale di San Gimignano e trasporto degli stessi presso l’ambulatorio veterinario convenzionato per l’ assistenza zooiatrica con il comune di San Gimignano; la cattura ed il soccorso potrà essere effettuata, se necessario, con la presenza di medico veterinario incaricato dal comune di San Gimignano.</text:h>
      <text:h text:style-name="P28" text:outline-level="2"><text:span text:style-name="T16">c</text:span><text:span text:style-name="T15">) opera altresì il servizio di recupero di pullus, covate e piccoli nati di abbandonati od orfani nell’ambito del territorio comunale di San Gimignano ed il loro conferimento presso centri di recupero e cura per il fine della reimmissione in natura ai sensi del comma 2) dell’art. 38 della L.R. 3/1994; Della suddetta attività dovrà essere redatto apposito verbale di recupero indicando il giorno della segnalazione, il giorno della cattura, il nominativo del personale che ha eseguito l’intervento, il luogo del Comune ove è stato trovato il piccolo; una copia del verbale dovrà essere inviata all’Amministrazione Comunale e al gestore del centro di recupero. Per i fini di cui sopra l’Associazione dà atto di:</text:span></text:h>
      <text:h text:style-name="P16" text:outline-level="2"> avere disponibilità di numero di telefono ed indirizzo mail presso i quali trasmettere le richieste di recupero Per i fini di cui sopra l’Associazione dà atto di:</text:h>
      <text:h text:style-name="P18" text:outline-level="2"> avere disponibilità di numero di telefono ed indirizzo mail presso i quali trasmettere le richieste di recupero di pullus, covate e piccoli nati abbandonati od orfani; </text:h>
      <text:h text:style-name="P18" text:outline-level="2">- Per i fini di cui sopra l’Associazione dà atto di:</text:h>
      <text:list text:style-name="L1">
        <text:list-item>
          <text:h text:style-name="P19" text:outline-level="2">avere disponibilità di numero di telefono ed indirizzo mail presso i quali trasmettere le richieste di recupero di pullus, covate e piccoli nati abbandonati od orfani; </text:h>
        </text:list-item>
      </text:list>
      <text:list text:style-name="L2">
        <text:list-item>
          <text:h text:style-name="P30" text:outline-level="2"><text:span text:style-name="T15">garantire l’effettuazione del servizio entro le 24h dalla richiesta di attivazione del </text:span><text:soft-page-break/><text:span text:style-name="T15">servizio; </text:span></text:h>
        </text:list-item>
        <text:list-item>
          <text:h text:style-name="P20" text:outline-level="2">avere la disponibilità di veicoli idonei al trasporto di pullus, covate e piccoli nati abbandonati od orfani; </text:h>
        </text:list-item>
        <text:list-item>
          <text:h text:style-name="P20" text:outline-level="2">redigere rendicontazione finale all’Amministrazione Comunale di ogni servizio svolto comprensivo del luogo del recupero, dei riferimenti del cittadino/altro soggetto che ha effettuato la segnalazione e di documentazione comprovante il conferimento degli animali presso centro autorizzato al trattamento di pullus, covate e piccoli nati abbandonati od orfani; </text:h>
        </text:list-item>
        <text:list-item>
          <text:h text:style-name="P20" text:outline-level="2">garantire il recupero il recupero di pullus, covate e piccoli nati di abbandonati od orfani nell’ambito del territorio comunale di San Gimignano ed il loro conferimento presso centri di recupero e cura per il fine della reimmissione in natura ai sensi del comma 2) dell’art. 38 della L.R. 3/1994, in particolare presso l’Associazione CE.T.R.A.S. ODV DI EMPOLI – individuata dal Comune per i fini di cui sopra per le annualità 202<text:span text:style-name="T21">6</text:span>/202<text:span text:style-name="T21">7</text:span>- per l’ avifauna selvatica e presso il rifugio faunistico “satellite” del Centro di Recupero Animali Selvatici della Maremma (CRASM) di Semproniano (AR), così come individuato dalla convezione in atti; </text:h>
        </text:list-item>
        <text:list-item>
          <text:h text:style-name="P20" text:outline-level="2">La sussistenza di un protocollo di gestione con idoneo CRAS sostituisce presupposto per l’attività aggiuntiva <text:s/>di recupero pullus da parte dell’Associazione ANPANA. </text:h>
        </text:list-item>
      </text:list>
      <text:h text:style-name="P14" text:outline-level="2">Art. 2 Rapporto con il Servizio Ambiente e la Polizia <text:s/></text:h>
      <text:h text:style-name="P15" text:outline-level="2">Municipale </text:h>
      <text:h text:style-name="P34" text:outline-level="2"><text:span text:style-name="T16">1. </text:span><text:span text:style-name="T15">L’Associazione ANPANA si impegna nell’espletamento del servizio di cui al presente contratto a tenere gli opportuni contatti con il Servizio Ambiente Comunale e la Polizia Municipale.</text:span></text:h>
      <text:h text:style-name="P17" text:outline-level="2">2. L’Associazione si impegna obbligatoriamente a non attuare interventi ed azioni che siano in contrasto con l'attività ordinaria dell'ente.</text:h>
      <text:h text:style-name="P33" text:outline-level="2"><text:span text:style-name="T15">3. L’Ufficio con il quale dovrà rapportarsi sempre, per qualsiasi evenienza, è il servizio Ambiente </text:span><text:soft-page-break/><text:span text:style-name="T15">di comunale o L’Ufficio Polizia Municipale.</text:span></text:h>
      <text:h text:style-name="P17" text:outline-level="2">3. L’Associazione ANPANA si impegna inoltre alla custodia ed uso, con la diligenza del buon padre di famiglia, delle strutture ed attrezzature eventualmente messe a disposizione dell’ associazione dal Comune di San Gimignano. </text:h>
      <text:h text:style-name="P15" text:outline-level="2">Art. 3 Responsabilità </text:h>
      <text:h text:style-name="P33" text:outline-level="2"><text:span text:style-name="T16">1. </text:span><text:span text:style-name="T15">L’Associazione assume a proprio esclusivo carico ogni eventuale danno che in esecuzione di quanto in argomento dovesse occorrere a cose o persone liberando sin d’ora l’Amministrazione Comunale di San Gimignano da ogni responsabilità civile e penale.</text:span></text:h>
      <text:h text:style-name="P33" text:outline-level="2"><text:span text:style-name="T16">2. </text:span><text:span text:style-name="T15">Il gestore è totalmente responsabile del comportamento del proprio personale o di quello incaricato che deve essere <text:s/>della massima serietà e capacità. </text:span></text:h>
      <text:h text:style-name="P38" text:outline-level="2"><text:span text:style-name="T14">3. </text:span><text:span text:style-name="T13">Il Comune di San Gimignano è sollevato da ogni responsabilità per i danni che dovessero verificarsi nel corso del servizio. A tal fine l’Associazione, con la sottoscrizione della presente scrittura privata, dà atto di essere in possesso di idonea copertura assicurativa di responsabilità civile e si impegna a mantenerla attiva per l’intero periodo di validità della presente convenzione. </text:span><text:span text:style-name="T14">4. </text:span><text:span text:style-name="T13">Le prestazioni esercitate dall’Associazione non si configurano come lavoro svolto nei confronti dell'ente bensì come attività libera e gratuita. </text:span></text:h>
      <text:h text:style-name="P15" text:outline-level="2">ART. 4 Durata, rinnovo e risoluzione anticipata </text:h>
      <text:h text:style-name="P34" text:outline-level="2"><text:span text:style-name="T16">1. </text:span><text:span text:style-name="T15">La presente convenzione ha durata di anni 2, con decorrenza dalla data della sottoscrizione e si conclude il 31/12/202</text:span><text:span text:style-name="T17">7</text:span><text:span text:style-name="T15">.</text:span></text:h>
      <text:h text:style-name="P34" text:outline-level="2"><text:span text:style-name="T16">2. </text:span><text:span text:style-name="T15">Il Comune si riserva la facoltà di risolvere anticipatamente la presente convenzione, previa diffida, in caso di inadempienza da parte L’Associazione ANPANA degli impegni previsti nella convenzione stessa. </text:span></text:h>
      <text:h text:style-name="P15" text:outline-level="2">ART. 5 Corrispettivo e modalità di erogazione </text:h>
      <text:h text:style-name="P29" text:outline-level="2"><text:span text:style-name="T16">1. </text:span><text:span text:style-name="T15">Il Comune di San Gimignano corrisponderà all’Associazione ANPANA di Siena, per la realizzazione delle attività di CATTURA DEI CANI VAGANTI, DEI CANI VAGANTI E DEI GATTI </text:span><text:soft-page-break/><text:span text:style-name="T15">IN LIBERTÀ INCIDENTATI, l’importo totale forfetario di € 14.000,00 (quattordicimila/00 €uro), da suddividersi in quote annuali da € 7.000,00 (settemila/00 €uro). </text:span><text:span text:style-name="T13">La liquidazione della somma avverrà con le seguenti modalità:</text:span></text:h>
      <text:h text:style-name="P22" text:outline-level="2">- € 3.<text:span text:style-name="T21">5</text:span>00,00 (tremila<text:span text:style-name="T21">cinquecento</text:span>/00 €uro) entro il 31/08 di ogni anno di validità della presente convenzione;</text:h>
      <text:h text:style-name="P22" text:outline-level="2">- € 3.<text:span text:style-name="T21">5</text:span>00,00 (<text:span text:style-name="T21">tremilacinquecento</text:span>/00 €uro) entro il 31/12 di ogni anno di validità della presente convenzione;</text:h>
      <text:h text:style-name="P29" text:outline-level="2"><text:span text:style-name="T16">2. </text:span><text:span text:style-name="T15">Le parti si danno reciprocamente atto del fatto che nessuna ulteriore somma, oltre quelle sopra pattuite, saranno dovute dal Comune di San Gimignano all’Associazione ANPANA .</text:span></text:h>
      <text:h text:style-name="P15" text:outline-level="2">ART. 6 Spese di registrazione dell’atto e norme finali </text:h>
      <text:h text:style-name="P29" text:outline-level="2"><text:span text:style-name="T16">1. </text:span><text:span text:style-name="T15"><text:s/>Per accordo tra le parti il presente atto, stipulato nella forma di scrittura privata, non viene registrato. Sarà sottoposto a registrazione solo in caso d'uso ai sensi dell ´art. 5 DPR 131 del 26.4.1986, con spese a carico della parte che ne farà richiesta. L'atto presente viene posto in essere in esenzione all'imposta di bollo ai sensi e per gli effetti dell'art. 27-bis, Allegato B, del D.P.R. n. 642/72.</text:span></text:h>
      <text:h text:style-name="P29" text:outline-level="2"><text:span text:style-name="T16">2. </text:span><text:span text:style-name="T15"><text:s/></text:span><text:span text:style-name="T13">Per tutto quanto non espressamente previsto nella presente convenzione si fa riferimento alle norme statali, regionali e comunali vigenti in materia.</text:span></text:h>
      <text:h text:style-name="P29" text:outline-level="2"><text:span text:style-name="T16">3. </text:span><text:span text:style-name="T15">Per le controversie relative all’esecuzione della presente Convenzione è competente il Foro di Siena. Per tutto quanto non espressamente regolato nella presente Convenzione, si applicano le norme del Codice Civile e la normativa vigente in materia.</text:span></text:h>
      <text:h text:style-name="P29" text:outline-level="2"><text:span text:style-name="T16">4. </text:span><text:span text:style-name="T15">Ai sensi dell’art. 13 del Regolamento UE 2016/679 (GDPR) relativo alla protezione dei dati personali, il Comune informa che i dati relativi all’Associazione ANPANA saranno trattati, nel rispetto dei principi e con le modalità indicate in detto Regolamento, esclusivamente per lo svolgimento delle attività e l’assolvimento degli obblighi previsti dalle leggi e dai regolamenti comunali in vigore e saranno resi pubblici ai fini degli adempimenti degli obblighi di trasparenza </text:span><text:soft-page-break/><text:span text:style-name="T15">comunicati agli Enti preposti al controllo. L'Associazione dà al Comune il proprio consenso al trattamento. Titolare del trattamento è il Comune di San Gimignano; responsabile del suddetto trattamento è l’Ing. Valentina Perrone Dirigente del Settore Lavori Pubblici e Servizi per il Territorio. L’informativa completa è reperibile sul sito dell’Ente all’indirizzo: https://www.comune.sangimignano.si.it/it/guida-ai-servizi/ urp/privacy. </text:span></text:h>
      <text:h text:style-name="P31" text:outline-level="2"><text:span text:style-name="T16">5. </text:span><text:span text:style-name="T15">Entro due mesi dalla scadenza della convenzione, su proposta del Dirigente del Settore LL.PP e Servizi per il Territorio, tenuto conto delle verifiche e valutazioni del servizio svolto, il Comune di San Gimignano potrà proporre all’Associazione ANPANA il rinnovo del contratto stesso per un periodo di </text:span><text:span text:style-name="T17">due</text:span><text:span text:style-name="T15"> anni, constatata l’accettazione da parte dell’Associazione. </text:span></text:h>
      <text:h text:style-name="P35" text:outline-level="2"><text:span text:style-name="T14">6. </text:span><text:span text:style-name="T13">Precisazioni </text:span></text:h>
      <text:h text:style-name="P21" text:outline-level="2">Le parti danno concordemente atto che la stipula della presente convenzione estingue anticipatamente la convenzione rep. 2319 del 17/02/2023. Letto, approvato, sottoscritto. </text:h>
      <text:h text:style-name="P39" text:outline-level="2"><text:span text:style-name="T13"/></text:h>
      <text:h text:style-name="P21" text:outline-level="2">per il Comune di San Gimignano: Ing. Valentina Perrone </text:h>
      <text:h text:style-name="P21" text:outline-level="2">(Sottoscritto digitalmente ai sensi dell'art. 21 D.L.gs n 82/2005 e s.m.i.) </text:h>
      <text:h text:style-name="P21" text:outline-level="2">per l'Associazione ANPANA:</text:h>
      <text:h text:style-name="P39" text:outline-level="2"><text:span text:style-name="T13"><text:s/>(Sottoscritto digitalmente ai sensi dell'art. 21 D.L.gs n 82/2005 e s.m.i.) </text:span><text:span text:style-name="T13"/></text:h>
      <text:list text:style-name="L3">
        <text:list-header>
          <text:h text:style-name="P36" text:outline-level="2"><text:span text:style-name="T13"/></text:h>
        </text:list-header>
      </text:list>
      <text:list text:style-name="L4">
        <text:list-header>
          <text:h text:style-name="P40" text:outline-level="2"><text:span text:style-name="T13"/></text:h>
        </text:list-header>
      </text:list>
      <text:h text:style-name="P41" text:outline-level="2"><text:span text:style-name="T13"/></text:h>
      <text:h text:style-name="P37" text:outline-level="2"><text:span text:style-name="T13"/></text:h>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family-generic="system" style:font-pitch="variable"/>
    <style:font-face style:name="Arial1" svg:font-family="Arial" style:font-family-generic="swiss"/>
    <style:font-face style:name="Arial2" svg:font-family="Arial" style:font-family-generic="system" style:font-pitch="variable"/>
    <style:font-face style:name="Cambria" svg:font-family="Cambria" style:font-family-generic="roman" style:font-pitch="variable"/>
    <style:font-face style:name="Courier New" svg:font-family="'Courier New'" style:font-family-generic="roman" style:font-pitch="variable"/>
    <style:font-face style:name="Courier New1" svg:font-family="'Courier New'"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cm" style:writing-mode="page"/>
      <style:text-properties style:use-window-font-color="true" loext:opacity="0%" style:font-name="Liberation Serif" fo:font-size="12pt" fo:language="it" fo:country="IT" style:letter-kerning="true" style:font-name-asian="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line-height-at-least="0.801cm" fo:text-align="justify" style:justify-single-word="false" fo:orphans="0" fo:widows="0" style:vertical-align="auto"/>
      <style:text-properties style:font-name="Arial" fo:font-family="Arial" style:font-family-generic="roman" style:font-pitch="variable" fo:font-size="12pt" fo:language="it" fo:country="IT" style:font-name-asian="Courier New1" style:font-family-asian="'Courier New'" style:font-family-generic-asian="system" style:font-pitch-asian="variable" style:font-size-asian="12pt" style:language-asian="it" style:country-asian="IT" style:font-name-complex="Arial2" style:font-family-complex="Arial" style:font-family-generic-complex="system"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212cm" fo:margin-bottom="0cm" style:contextual-spacing="false" fo:line-height="150%" fo:text-align="justify" style:justify-single-word="false" fo:orphans="2" fo:widows="2" style:vertical-align="auto"/>
      <style:text-properties style:font-name="Courier New" fo:font-family="'Courier New'" style:font-family-generic="roman" style:font-pitch="variable" fo:font-size="11pt" fo:language="it" fo:country="IT" style:font-size-asian="11pt" style:language-asian="it" style:country-asian="IT" style:font-name-complex="Courier New1" style:font-family-complex="'Courier New'" style:font-family-generic-complex="system" style:font-pitch-complex="variable" style:font-size-complex="11pt" style:language-complex="ar" style:country-complex="SA"/>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Heading_20_2" style:display-name="Heading 2" style:family="paragraph" style:parent-style-name="Standard" style:next-style-name="Standard" style:default-outline-level="2" style:list-style-name="" style:class="text">
      <style:paragraph-properties fo:line-height="0.829cm" fo:text-align="center" style:justify-single-word="false" fo:orphans="2" fo:widows="2" fo:keep-with-next="always" style:vertical-align="auto"/>
      <style:text-properties style:text-position="-33% 100%" style:font-name="Courier New" fo:font-family="'Courier New'" style:font-family-generic="roman" style:font-pitch="variable" fo:font-size="12pt" fo:language="it" fo:country="IT" fo:font-weight="bold" style:font-size-asian="12pt" style:language-asian="it" style:country-asian="IT" style:font-weight-asian="bold" style:font-name-complex="Courier New1" style:font-family-complex="'Courier New'" style:font-family-generic-complex="system" style:font-pitch-complex="variable" style:font-size-complex="12pt" style:language-complex="ar" style:country-complex="SA" style:font-weight-complex="bold"/>
    </style:style>
    <style:style style:name="Heading_20_3" style:display-name="Heading 3" style:family="paragraph" style:parent-style-name="Standard" style:next-style-name="Standard" style:default-outline-level="3" style:list-style-name="" style:class="text">
      <style:paragraph-properties fo:line-height="100%" fo:text-align="center" style:justify-single-word="false" fo:orphans="2" fo:widows="2" fo:keep-with-next="always" style:vertical-align="auto"/>
      <style:text-properties style:font-name="Arial" fo:font-family="Arial" style:font-family-generic="roman" style:font-pitch="variable" fo:font-size="12pt" fo:language="it" fo:country="IT" style:font-size-asian="12pt" style:language-asian="it" style:country-asian="IT" style:font-name-complex="Arial2" style:font-family-complex="Arial" style:font-family-generic-complex="system" style:font-pitch-complex="variable" style:font-size-complex="12pt" style:language-complex="ar" style:country-complex="SA"/>
    </style:style>
    <style:style style:name="Normal_20_Table_20__28_WW_29_" style:display-name="Normal Table (WW)" style:family="paragraph">
      <style:paragraph-properties fo:margin-top="0cm" fo:margin-bottom="0.353cm" style:contextual-spacing="false" fo:line-height="115%" fo:text-align="start" style:justify-single-word="false" fo:orphans="2" fo:widows="2" style:vertical-align="auto"/>
      <style:text-properties style:font-name="Times New Roman" fo:font-family="'Times New Roman'" style:font-family-generic="roman" style:font-pitch="variable" fo:font-size="11pt" fo:language="it" fo:country="IT" style:font-name-asian="Courier New1" style:font-family-asian="'Courier New'" style:font-family-generic-asian="system" style:font-pitch-asian="variable" style:font-size-asian="11pt" style:language-asian="it" style:country-asian="IT" style:font-name-complex="Times New Roman1" style:font-family-complex="'Times New Roman'" style:font-family-generic-complex="system" style:font-pitch-complex="variable" style:font-size-complex="11pt" style:language-complex="ar" style:country-complex="SA"/>
    </style:style>
    <style:style style:name="Title" style:family="paragraph" style:parent-style-name="Standard" style:class="chapter">
      <style:paragraph-properties style:line-height-at-least="0.801cm" fo:text-align="center" style:justify-single-word="false" fo:orphans="0" fo:widows="0" style:vertical-align="auto"/>
      <style:text-properties style:font-name="Arial" fo:font-family="Arial" style:font-family-generic="roman" style:font-pitch="variable" fo:font-size="12pt" fo:language="it" fo:country="IT" fo:font-weight="bold" style:font-size-asian="12pt" style:language-asian="it" style:country-asian="IT" style:font-weight-asian="bold" style:font-name-complex="Arial2" style:font-family-complex="Arial" style:font-family-generic-complex="system" style:font-pitch-complex="variable" style:font-size-complex="12pt" style:language-complex="ar" style:country-complex="SA" style:font-weight-complex="bold"/>
    </style:style>
    <style:style style:name="Header_20_and_20_Footer" style:display-name="Header and Footer" style:family="paragraph" style:parent-style-name="Standard" style:class="extra"/>
    <style:style style:name="Header" style:family="paragraph" style:parent-style-name="Standard" style:class="extra">
      <style:paragraph-properties style:line-height-at-least="0.801cm" fo:text-align="justify" style:justify-single-word="false" fo:orphans="0" fo:widows="0" style:vertical-align="auto">
        <style:tab-stops>
          <style:tab-stop style:position="8.5cm" style:type="center"/>
          <style:tab-stop style:position="17cm" style:type="right"/>
        </style:tab-stops>
      </style:paragraph-properties>
      <style:text-properties style:font-name="Arial" fo:font-family="Arial" style:font-family-generic="roman" style:font-pitch="variable" fo:font-size="12pt" fo:language="it" fo:country="IT" style:font-size-asian="12pt" style:language-asian="it" style:country-asian="IT" style:font-name-complex="Arial2" style:font-family-complex="Arial" style:font-family-generic-complex="system" style:font-pitch-complex="variable" style:font-size-complex="12pt" style:language-complex="ar" style:country-complex="SA"/>
    </style:style>
    <style:style style:name="Footer" style:family="paragraph" style:parent-style-name="Standard" style:class="extra">
      <style:paragraph-properties style:line-height-at-least="0.801cm" fo:text-align="justify" style:justify-single-word="false" fo:orphans="0" fo:widows="0" style:vertical-align="auto">
        <style:tab-stops>
          <style:tab-stop style:position="8.5cm" style:type="center"/>
          <style:tab-stop style:position="17cm" style:type="right"/>
        </style:tab-stops>
      </style:paragraph-properties>
      <style:text-properties style:font-name="Arial" fo:font-family="Arial" style:font-family-generic="roman" style:font-pitch="variable" fo:font-size="12pt" fo:language="it" fo:country="IT" style:font-size-asian="12pt" style:language-asian="it" style:country-asian="IT" style:font-name-complex="Arial2" style:font-family-complex="Arial" style:font-family-generic-complex="system" style:font-pitch-complex="variable" style:font-size-complex="12pt" style:language-complex="ar" style:country-complex="SA"/>
    </style:style>
    <style:style style:name="Body_20_Text_20_2" style:display-name="Body Text 2" style:family="paragraph" style:parent-style-name="Standard">
      <style:paragraph-properties fo:margin-left="0.265cm" fo:line-height="0.794cm" fo:text-align="justify" style:justify-single-word="false" fo:orphans="0" fo:widows="0" fo:keep-with-next="always" style:vertical-align="auto"/>
      <style:text-properties style:text-position="-33% 100%" style:font-name="Arial" fo:font-family="Arial" style:font-family-generic="roman" style:font-pitch="variable" fo:font-size="12pt" fo:language="it" fo:country="IT" style:font-size-asian="12pt" style:language-asian="it" style:country-asian="IT" style:font-name-complex="Arial2" style:font-family-complex="Arial" style:font-family-generic-complex="system" style:font-pitch-complex="variable" style:font-size-complex="12pt" style:language-complex="ar" style:country-complex="SA"/>
    </style:style>
    <style:style style:name="Body_20_Text_20_3" style:display-name="Body Text 3" style:family="paragraph" style:parent-style-name="Standard">
      <style:paragraph-properties fo:line-height="100%" fo:text-align="justify" style:justify-single-word="false" fo:orphans="2" fo:widows="2" style:vertical-align="auto"/>
      <style:text-properties style:font-name="Arial" fo:font-family="Arial" style:font-family-generic="roman" style:font-pitch="variable" fo:font-size="12pt" fo:language="it" fo:country="IT" style:font-size-asian="12pt" style:language-asian="it" style:country-asian="IT" style:font-name-complex="Arial2" style:font-family-complex="Arial" style:font-family-generic-complex="system" style:font-pitch-complex="variable" style:font-size-complex="12pt" style:language-complex="ar" style:country-complex="SA"/>
    </style:style>
    <style:style style:name="annotation_20_text" style:display-name="annotation text" style:family="paragraph" style:parent-style-name="Standard">
      <style:paragraph-properties fo:line-height="100%" fo:text-align="start" style:justify-single-word="false" fo:orphans="2" fo:widows="2" style:vertical-align="auto"/>
      <style:text-properties style:font-name="Arial" fo:font-family="Arial" style:font-family-generic="roman" style:font-pitch="variable" fo:font-size="12pt" fo:language="it" fo:country="IT" style:font-size-asian="12pt" style:language-asian="it" style:country-asian="IT" style:font-name-complex="Arial2" style:font-family-complex="Arial" style:font-family-generic-complex="system" style:font-pitch-complex="variable" style:font-size-complex="12pt" style:language-complex="ar" style:country-complex="SA"/>
    </style:style>
    <style:style style:name="Balloon_20_Text" style:display-name="Balloon Text" style:family="paragraph" style:parent-style-name="Standard">
      <style:paragraph-properties fo:line-height="100%" fo:text-align="justify" style:justify-single-word="false" fo:orphans="0" fo:widows="0" style:vertical-align="auto"/>
      <style:text-properties style:font-name="Tahoma" fo:font-family="Tahoma" style:font-family-generic="roman" style:font-pitch="variable" fo:font-size="8pt" fo:language="it" fo:country="IT" style:font-size-asian="8pt" style:language-asian="it" style:country-asian="IT" style:font-name-complex="Tahoma1" style:font-family-complex="Tahoma" style:font-family-generic-complex="system" style:font-pitch-complex="variable" style:font-size-complex="8pt" style:language-complex="ar" style:country-complex="SA"/>
    </style:style>
    <style:style style:name="Default_20_Paragraph_20_Font_20__28_WW_29_" style:display-name="Default Paragraph Font (WW)" style:family="text"/>
    <style:style style:name="Titolo_20_2_20_Carattere" style:display-name="Titolo 2 Carattere" style:family="text" style:parent-style-name="Default_20_Paragraph_20_Font_20__28_WW_29_">
      <style:text-properties style:font-name="Cambria" fo:font-family="Cambria" style:font-family-generic="roman" style:font-pitch="variable" fo:font-size="14pt" fo:font-style="italic" fo:font-weight="bold" style:font-name-asian="Times New Roman1" style:font-family-asian="'Times New Roman'" style:font-family-generic-asian="system" style:font-pitch-asian="variable" style:font-size-asian="14pt" style:font-style-asian="italic" style:font-weight-asian="bold" style:font-name-complex="Times New Roman1" style:font-family-complex="'Times New Roman'" style:font-family-generic-complex="system" style:font-pitch-complex="variable" style:font-size-complex="14pt" style:font-style-complex="italic" style:font-weight-complex="bold"/>
    </style:style>
    <style:style style:name="Titolo_20_3_20_Carattere" style:display-name="Titolo 3 Carattere" style:family="text" style:parent-style-name="Default_20_Paragraph_20_Font_20__28_WW_29_">
      <style:text-properties style:font-name="Cambria" fo:font-family="Cambria" style:font-family-generic="roman" style:font-pitch="variable" fo:font-size="13pt" fo:font-weight="bold" style:font-name-asian="Times New Roman1" style:font-family-asian="'Times New Roman'" style:font-family-generic-asian="system" style:font-pitch-asian="variable" style:font-size-asian="13pt" style:font-weight-asian="bold" style:font-name-complex="Times New Roman1" style:font-family-complex="'Times New Roman'" style:font-family-generic-complex="system" style:font-pitch-complex="variable" style:font-size-complex="13pt" style:font-weight-complex="bold"/>
    </style:style>
    <style:style style:name="Titolo_20_Carattere" style:display-name="Titolo Carattere" style:family="text" style:parent-style-name="Default_20_Paragraph_20_Font_20__28_WW_29_">
      <style:text-properties style:font-name="Cambria" fo:font-family="Cambria" style:font-family-generic="roman" style:font-pitch="variable" fo:font-size="16pt" fo:font-weight="bold" style:letter-kerning="true" style:font-name-asian="Times New Roman1" style:font-family-asian="'Times New Roman'"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style:style>
    <style:style style:name="Intestazione_20_Carattere" style:display-name="Intestazione Carattere" style:family="text" style:parent-style-name="Default_20_Paragraph_20_Font_20__28_WW_29_"/>
    <style:style style:name="Piè_20_di_20_pagina_20_Carattere" style:display-name="Piè di pagina Carattere" style:family="text" style:parent-style-name="Default_20_Paragraph_20_Font_20__28_WW_29_"/>
    <style:style style:name="Corpo_20_testo_20_Carattere" style:display-name="Corpo testo Carattere" style:family="text" style:parent-style-name="Default_20_Paragraph_20_Font_20__28_WW_29_"/>
    <style:style style:name="Corpo_20_del_20_testo_20_2_20_Carattere" style:display-name="Corpo del testo 2 Carattere" style:family="text" style:parent-style-name="Default_20_Paragraph_20_Font_20__28_WW_29_"/>
    <style:style style:name="page_20_number" style:display-name="page number" style:family="text" style:parent-style-name="Default_20_Paragraph_20_Font_20__28_WW_29_">
      <style:text-properties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Corpo_20_del_20_testo_20_3_20_Carattere" style:display-name="Corpo del testo 3 Carattere" style:family="text" style:parent-style-name="Default_20_Paragraph_20_Font_20__28_WW_29_">
      <style:text-properties fo:font-size="8pt" style:font-size-asian="8pt" style:font-size-complex="8pt"/>
    </style:style>
    <style:style style:name="Testo_20_commento_20_Carattere" style:display-name="Testo commento Carattere" style:family="text" style:parent-style-name="Default_20_Paragraph_20_Font_20__28_WW_29_">
      <style:text-properties fo:font-size="10pt" style:font-size-asian="10pt" style:font-size-complex="10pt"/>
    </style:style>
    <style:style style:name="Testo_20_fumetto_20_Carattere" style:display-name="Testo fumetto Carattere" style:family="text" style:parent-style-name="Default_20_Paragraph_20_Font_20__28_WW_29_">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complex="Times New Roman1" style:font-family-complex="'Times New Roman'" style:font-family-generic-complex="system" style:font-pitch-complex="variable"/>
    </style:style>
    <style:style style:name="ListLabel_20_11" style:display-name="ListLabel 11" style:family="text">
      <style:text-properties style:font-name-complex="Times New Roman1" style:font-family-complex="'Times New Roman'" style:font-family-generic-complex="system" style:font-pitch-complex="variable"/>
    </style:style>
    <style:style style:name="ListLabel_20_12" style:display-name="ListLabel 12" style:family="text">
      <style:text-properties style:font-name-complex="Times New Roman1" style:font-family-complex="'Times New Roman'" style:font-family-generic-complex="system" style:font-pitch-complex="variable"/>
    </style:style>
    <style:style style:name="ListLabel_20_13" style:display-name="ListLabel 13" style:family="text">
      <style:text-properties style:font-name-complex="Times New Roman1" style:font-family-complex="'Times New Roman'" style:font-family-generic-complex="system" style:font-pitch-complex="variable"/>
    </style:style>
    <style:style style:name="ListLabel_20_14" style:display-name="ListLabel 14" style:family="text">
      <style:text-properties style:font-name-complex="Times New Roman1" style:font-family-complex="'Times New Roman'" style:font-family-generic-complex="system" style:font-pitch-complex="variable"/>
    </style:style>
    <style:style style:name="ListLabel_20_15" style:display-name="ListLabel 15" style:family="text">
      <style:text-properties style:font-name-complex="Times New Roman1" style:font-family-complex="'Times New Roman'" style:font-family-generic-complex="system" style:font-pitch-complex="variable"/>
    </style:style>
    <style:style style:name="ListLabel_20_16" style:display-name="ListLabel 16" style:family="text">
      <style:text-properties style:font-name-complex="Times New Roman1" style:font-family-complex="'Times New Roman'" style:font-family-generic-complex="system" style:font-pitch-complex="variable"/>
    </style:style>
    <style:style style:name="ListLabel_20_17" style:display-name="ListLabel 17" style:family="text">
      <style:text-properties style:font-name-complex="Times New Roman1" style:font-family-complex="'Times New Roman'" style:font-family-generic-complex="system" style:font-pitch-complex="variable"/>
    </style:style>
    <style:style style:name="ListLabel_20_18" style:display-name="ListLabel 18" style:family="text">
      <style:text-properties style:font-name-complex="Times New Roman1" style:font-family-complex="'Times New Roman'" style:font-family-generic-complex="system" style:font-pitch-complex="variable"/>
    </style:style>
    <style:style style:name="ListLabel_20_19" style:display-name="ListLabel 19" style:family="text">
      <style:text-properties style:font-name-complex="Times New Roman1" style:font-family-complex="'Times New Roman'" style:font-family-generic-complex="system" style:font-pitch-complex="variable"/>
    </style:style>
    <style:style style:name="ListLabel_20_20" style:display-name="ListLabel 20" style:family="text">
      <style:text-properties style:font-name-asian="Times New Roman1" style:font-family-asian="'Times New Roman'" style:font-family-generic-asian="system" style:font-pitch-asian="variable"/>
    </style:style>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9cm" fo:text-indent="-0.635cm" fo:margin-left="0.9cm"/>
        </style:list-level-properties>
      </text:list-level-style-bullet>
      <text:list-level-style-bullet text:level="2" text:style-name="ListLabel_20_2" loext:num-list-format="o" style:num-suffix="o" text:bullet-char="o">
        <style:list-level-properties text:list-level-position-and-space-mode="label-alignment">
          <style:list-level-label-alignment text:label-followed-by="listtab" text:list-tab-stop-position="2.17cm" fo:text-indent="-0.635cm" fo:margin-left="2.17cm"/>
        </style:list-level-properties>
        <style:text-properties fo:font-family="'Courier New'" style:font-style-name="Normale" style:font-family-generic="modern" style:font-pitch="fixed"/>
      </text:list-level-style-bullet>
      <text:list-level-style-bullet text:level="3" text:style-name="ListLabel_20_3" loext:num-list-format="" style:num-suffix="" text:bullet-char="">
        <style:list-level-properties text:list-level-position-and-space-mode="label-alignment">
          <style:list-level-label-alignment text:label-followed-by="listtab" text:list-tab-stop-position="3.44cm" fo:text-indent="-0.635cm" fo:margin-left="3.44cm"/>
        </style:list-level-properties>
        <style:text-properties fo:font-family="Wingdings" style:font-style-name="Normale" style:font-pitch="variable" style:font-charset="x-symbol"/>
      </text:list-level-style-bullet>
      <text:list-level-style-bullet text:level="4" text:style-name="ListLabel_20_4" loext:num-list-format="" style:num-suffix="" text:bullet-char="">
        <style:list-level-properties text:list-level-position-and-space-mode="label-alignment">
          <style:list-level-label-alignment text:label-followed-by="listtab" text:list-tab-stop-position="4.71cm" fo:text-indent="-0.635cm" fo:margin-left="4.71cm"/>
        </style:list-level-properties>
        <style:text-properties fo:font-family="Symbol" style:font-style-name="Normale" style:font-family-generic="roman" style:font-pitch="variable" style:font-charset="x-symbol"/>
      </text:list-level-style-bullet>
      <text:list-level-style-bullet text:level="5" text:style-name="ListLabel_20_5" loext:num-list-format="o" style:num-suffix="o" text:bullet-char="o">
        <style:list-level-properties text:list-level-position-and-space-mode="label-alignment">
          <style:list-level-label-alignment text:label-followed-by="listtab" text:list-tab-stop-position="5.98cm" fo:text-indent="-0.635cm" fo:margin-left="5.98cm"/>
        </style:list-level-properties>
        <style:text-properties fo:font-family="'Courier New'" style:font-style-name="Normale" style:font-family-generic="modern" style:font-pitch="fixed"/>
      </text:list-level-style-bullet>
      <text:list-level-style-bullet text:level="6" text:style-name="ListLabel_20_6" loext:num-list-format="" style:num-suffix="" text:bullet-char="">
        <style:list-level-properties text:list-level-position-and-space-mode="label-alignment">
          <style:list-level-label-alignment text:label-followed-by="listtab" text:list-tab-stop-position="7.25cm" fo:text-indent="-0.635cm" fo:margin-left="7.25cm"/>
        </style:list-level-properties>
        <style:text-properties fo:font-family="Wingdings" style:font-style-name="Normale" style:font-pitch="variable" style:font-charset="x-symbol"/>
      </text:list-level-style-bullet>
      <text:list-level-style-bullet text:level="7" text:style-name="ListLabel_20_7" loext:num-list-format="" style:num-suffix="" text:bullet-char="">
        <style:list-level-properties text:list-level-position-and-space-mode="label-alignment">
          <style:list-level-label-alignment text:label-followed-by="listtab" text:list-tab-stop-position="8.52cm" fo:text-indent="-0.635cm" fo:margin-left="8.52cm"/>
        </style:list-level-properties>
        <style:text-properties fo:font-family="Symbol" style:font-style-name="Normale" style:font-family-generic="roman" style:font-pitch="variable" style:font-charset="x-symbol"/>
      </text:list-level-style-bullet>
      <text:list-level-style-bullet text:level="8" text:style-name="ListLabel_20_8" loext:num-list-format="o" style:num-suffix="o" text:bullet-char="o">
        <style:list-level-properties text:list-level-position-and-space-mode="label-alignment">
          <style:list-level-label-alignment text:label-followed-by="listtab" text:list-tab-stop-position="9.79cm" fo:text-indent="-0.635cm" fo:margin-left="9.79cm"/>
        </style:list-level-properties>
        <style:text-properties fo:font-family="'Courier New'" style:font-style-name="Normale" style:font-family-generic="modern" style:font-pitch="fixed"/>
      </text:list-level-style-bullet>
      <text:list-level-style-bullet text:level="9" text:style-name="ListLabel_20_9" loext:num-list-format="" style:num-suffix="" text:bullet-char="">
        <style:list-level-properties text:list-level-position-and-space-mode="label-alignment">
          <style:list-level-label-alignment text:label-followed-by="listtab" text:list-tab-stop-position="11.06cm" fo:text-indent="-0.635cm" fo:margin-left="11.06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a" style:num-letter-sync="true">
        <style:list-level-properties text:list-level-position-and-space-mode="label-alignment">
          <style:list-level-label-alignment text:label-followed-by="listtab" text:list-tab-stop-position="1.482cm" fo:text-indent="-0.847cm" fo:margin-left="1.482cm"/>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0" loext:num-list-format="-" style:num-suffix="-" text:bullet-char="-">
        <style:list-level-properties text:list-level-position-and-space-mode="label-alignment">
          <style:list-level-label-alignment text:label-followed-by="listtab" fo:text-indent="-0.635cm" fo:margin-left="1.27cm"/>
        </style:list-level-properties>
        <style:text-properties fo:font-family="Arial" style:font-style-name="Normale" style:font-family-generic="swiss" style:font-pitch="variable"/>
      </text:list-level-style-bullet>
      <text:list-level-style-bullet text:level="2" text:style-name="ListLabel_20_21"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text:style-name="ListLabel_20_22"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text:style-name="ListLabel_20_23"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e" style:font-family-generic="roman" style:font-pitch="variable" style:font-charset="x-symbol"/>
      </text:list-level-style-bullet>
      <text:list-level-style-bullet text:level="5" text:style-name="ListLabel_20_24"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text:style-name="ListLabel_20_25"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text:style-name="ListLabel_20_26"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e" style:font-family-generic="roman" style:font-pitch="variable" style:font-charset="x-symbol"/>
      </text:list-level-style-bullet>
      <text:list-level-style-bullet text:level="8" text:style-name="ListLabel_20_27"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text:style-name="ListLabel_20_28"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
      <text:list-level-style-number text:level="1" text:style-name="ListLabel_20_29" loext:num-list-format="%1%)" style:num-suffix=")" style:num-format="1">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a">
      <text:list-level-style-number text:level="1" text:style-name="ListLabel_20_30" loext:num-list-format="%1%)" style:num-suffix=")" style:num-format="1">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margin-left="0cm" fo:margin-right="0cm" style:line-height-at-least="0.801cm" fo:text-indent="0cm" style:auto-text-indent="false" style:writing-mode="lr-tb">
        <style:tab-stops>
          <style:tab-stop style:position="8.5cm" style:type="center"/>
          <style:tab-stop style:position="17cm" style:type="right"/>
        </style:tab-stops>
      </style:paragraph-properties>
    </style:style>
    <style:style style:name="MP2" style:family="paragraph">
      <loext:graphic-properties draw:fill-color="#ffffff"/>
      <style:paragraph-properties fo:text-align="center"/>
    </style:style>
    <style:style style:name="MP3" style:family="paragraph" style:parent-style-name="Footer">
      <style:paragraph-properties fo:margin-left="0cm" fo:margin-right="0cm" style:line-height-at-least="0.801cm" fo:text-align="end" style:justify-single-word="false" fo:text-indent="0cm" style:auto-text-indent="false" style:writing-mode="lr-tb">
        <style:tab-stops>
          <style:tab-stop style:position="8.5cm" style:type="center"/>
          <style:tab-stop style:position="17cm" style:type="right"/>
        </style:tab-stops>
      </style:paragraph-properties>
    </style:style>
    <style:style style:name="MT1" style:family="text">
      <style:text-properties fo:font-size="10pt" style:font-size-asian="10pt" style:font-size-complex="10pt"/>
    </style:style>
    <style:style style:name="MT2" style:family="text">
      <style:text-properties style:font-name="Arial" fo:font-size="10pt" fo:language="it" fo:country="IT" style:font-size-asian="10pt" style:language-asian="it" style:country-asian="IT" style:font-name-complex="Arial2" style:font-size-complex="10pt" style:language-complex="ar" style:country-complex="SA"/>
    </style:style>
    <style:style style:name="Mgr1" style:family="graphic">
      <style:graphic-properties svg:stroke-width="0.009cm" svg:stroke-color="#000000" draw:fill-color="#ffffff" draw:textarea-horizontal-align="center" draw:textarea-vertical-align="middle" fo:padding-top="0.004cm" fo:padding-bottom="0.004cm" fo:padding-left="0.004cm" fo:padding-right="0.004cm"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page-layout style:name="Mpm1">
      <style:page-layout-properties fo:page-width="21.001cm" fo:page-height="29.7cm" style:num-format="1" style:print-orientation="portrait" fo:margin-top="1.251cm" fo:margin-bottom="2cm" fo:margin-left="3cm" fo:margin-right="4.801cm" style:writing-mode="lr-tb" style:layout-grid-color="#c0c0c0" style:layout-grid-lines="20198"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3.75cm" fo:margin-left="0cm" fo:margin-right="0cm" fo:margin-bottom="3.649cm" style:dynamic-spacing="true"/>
      </style:header-style>
      <style:footer-style>
        <style:header-footer-properties fo:min-height="2.501cm" fo:margin-left="0cm" fo:margin-right="0cm" fo:margin-top="2.401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line text:anchor-type="char" draw:z-index="259" draw:name="Forma1" draw:style-name="Mgr1" draw:text-style-name="MP2" svg:x1="-0.083cm" svg:y1="-1.759cm" svg:x2="-0.081cm" svg:y2="29.474cm"><text:p/></draw:line><draw:line text:anchor-type="char" draw:z-index="9" draw:name="Forma2" draw:style-name="Mgr1" draw:text-style-name="MP2" svg:x1="-2.998cm" svg:y1="4.59cm" svg:x2="18.017cm" svg:y2="4.592cm"><text:p/></draw:line><draw:line text:anchor-type="char" draw:z-index="269" draw:name="Forma3" draw:style-name="Mgr1" draw:text-style-name="MP2" svg:x1="13.189cm" svg:y1="-1.759cm" svg:x2="13.191cm" svg:y2="29.474cm"><text:p/></draw:line><draw:line text:anchor-type="char" draw:z-index="249" draw:name="Forma4" draw:style-name="Mgr1" draw:text-style-name="MP2" svg:x1="-2.998cm" svg:y1="23.865cm" svg:x2="18.017cm" svg:y2="23.867cm"><text:p/></draw:line><draw:line text:anchor-type="char" draw:z-index="239" draw:name="Forma5" draw:style-name="Mgr1" draw:text-style-name="MP2" svg:x1="-2.997cm" svg:y1="23.065cm" svg:x2="17.917cm" svg:y2="23.067cm"><text:p/></draw:line><draw:line text:anchor-type="char" draw:z-index="229" draw:name="Forma6" draw:style-name="Mgr1" draw:text-style-name="MP2" svg:x1="-2.998cm" svg:y1="22.264cm" svg:x2="18.017cm" svg:y2="22.266cm"><text:p/></draw:line><draw:line text:anchor-type="char" draw:z-index="219" draw:name="Forma7" draw:style-name="Mgr1" draw:text-style-name="MP2" svg:x1="-2.998cm" svg:y1="21.463cm" svg:x2="18.017cm" svg:y2="21.465cm"><text:p/></draw:line><draw:line text:anchor-type="char" draw:z-index="209" draw:name="Forma8" draw:style-name="Mgr1" draw:text-style-name="MP2" svg:x1="-2.998cm" svg:y1="20.662cm" svg:x2="18.017cm" svg:y2="20.664cm"><text:p/></draw:line><draw:line text:anchor-type="char" draw:z-index="199" draw:name="Forma9" draw:style-name="Mgr1" draw:text-style-name="MP2" svg:x1="-2.998cm" svg:y1="19.861cm" svg:x2="18.017cm" svg:y2="19.863cm"><text:p/></draw:line><draw:line text:anchor-type="char" draw:z-index="189" draw:name="Forma10" draw:style-name="Mgr1" draw:text-style-name="MP2" svg:x1="-2.998cm" svg:y1="19.061cm" svg:x2="18.017cm" svg:y2="19.063cm"><text:p/></draw:line><draw:line text:anchor-type="char" draw:z-index="179" draw:name="Forma11" draw:style-name="Mgr1" draw:text-style-name="MP2" svg:x1="-2.998cm" svg:y1="18.26cm" svg:x2="18.017cm" svg:y2="18.262cm"><text:p/></draw:line><draw:line text:anchor-type="char" draw:z-index="169" draw:name="Forma12" draw:style-name="Mgr1" draw:text-style-name="MP2" svg:x1="-2.998cm" svg:y1="17.459cm" svg:x2="18.017cm" svg:y2="17.461cm"><text:p/></draw:line><draw:line text:anchor-type="char" draw:z-index="159" draw:name="Forma13" draw:style-name="Mgr1" draw:text-style-name="MP2" svg:x1="-2.998cm" svg:y1="16.658cm" svg:x2="18.017cm" svg:y2="16.66cm"><text:p/></draw:line><draw:line text:anchor-type="char" draw:z-index="149" draw:name="Forma14" draw:style-name="Mgr1" draw:text-style-name="MP2" svg:x1="-2.998cm" svg:y1="15.857cm" svg:x2="18.017cm" svg:y2="15.859cm"><text:p/></draw:line><draw:line text:anchor-type="char" draw:z-index="139" draw:name="Forma15" draw:style-name="Mgr1" draw:text-style-name="MP2" svg:x1="-2.998cm" svg:y1="15.057cm" svg:x2="18.017cm" svg:y2="15.059cm"><text:p/></draw:line><draw:line text:anchor-type="char" draw:z-index="129" draw:name="Forma16" draw:style-name="Mgr1" draw:text-style-name="MP2" svg:x1="-2.998cm" svg:y1="14.256cm" svg:x2="18.017cm" svg:y2="14.258cm"><text:p/></draw:line><draw:line text:anchor-type="char" draw:z-index="119" draw:name="Forma17" draw:style-name="Mgr1" draw:text-style-name="MP2" svg:x1="-2.998cm" svg:y1="13.455cm" svg:x2="18.017cm" svg:y2="13.457cm"><text:p/></draw:line><draw:line text:anchor-type="char" draw:z-index="109" draw:name="Forma18" draw:style-name="Mgr1" draw:text-style-name="MP2" svg:x1="-2.998cm" svg:y1="12.654cm" svg:x2="18.017cm" svg:y2="12.656cm"><text:p/></draw:line><draw:line text:anchor-type="char" draw:z-index="99" draw:name="Forma19" draw:style-name="Mgr1" draw:text-style-name="MP2" svg:x1="-2.998cm" svg:y1="11.853cm" svg:x2="18.017cm" svg:y2="11.855cm"><text:p/></draw:line><draw:line text:anchor-type="char" draw:z-index="89" draw:name="Forma20" draw:style-name="Mgr1" draw:text-style-name="MP2" svg:x1="-2.998cm" svg:y1="11.053cm" svg:x2="18.017cm" svg:y2="11.055cm"><text:p/></draw:line><draw:line text:anchor-type="char" draw:z-index="79" draw:name="Forma21" draw:style-name="Mgr1" draw:text-style-name="MP2" svg:x1="-2.998cm" svg:y1="10.252cm" svg:x2="18.017cm" svg:y2="10.254cm"><text:p/></draw:line><draw:line text:anchor-type="char" draw:z-index="69" draw:name="Forma22" draw:style-name="Mgr1" draw:text-style-name="MP2" svg:x1="-2.998cm" svg:y1="9.451cm" svg:x2="18.017cm" svg:y2="9.453cm"><text:p/></draw:line><draw:line text:anchor-type="char" draw:z-index="59" draw:name="Forma23" draw:style-name="Mgr1" draw:text-style-name="MP2" svg:x1="-2.998cm" svg:y1="8.65cm" svg:x2="18.017cm" svg:y2="8.652cm"><text:p/></draw:line><draw:line text:anchor-type="char" draw:z-index="49" draw:name="Forma24" draw:style-name="Mgr1" draw:text-style-name="MP2" svg:x1="-2.998cm" svg:y1="7.849cm" svg:x2="18.017cm" svg:y2="7.851cm"><text:p/></draw:line><draw:line text:anchor-type="char" draw:z-index="39" draw:name="Forma25" draw:style-name="Mgr1" draw:text-style-name="MP2" svg:x1="-2.998cm" svg:y1="7.049cm" svg:x2="18.017cm" svg:y2="7.051cm"><text:p/></draw:line><draw:line text:anchor-type="char" draw:z-index="29" draw:name="Forma26" draw:style-name="Mgr1" draw:text-style-name="MP2" svg:x1="-2.998cm" svg:y1="6.248cm" svg:x2="18.017cm" svg:y2="6.25cm"><text:p/></draw:line><draw:line text:anchor-type="char" draw:z-index="19" draw:name="Forma27" draw:style-name="Mgr1" draw:text-style-name="MP2" svg:x1="-2.998cm" svg:y1="5.447cm" svg:x2="18.017cm" svg:y2="5.449cm"><text:p/></draw:line></text:p>
      </style:header>
      <style:footer>
        <text:p text:style-name="MP3" loext:marker-style-name="MT1"><text:span text:style-name="MT1">pag. </text:span><text:span text:style-name="page_20_number"><text:span text:style-name="MT2"><text:page-number text:select-page="current">10</text:page-number></text:span></text:span></text:p>
      </style:footer>
    </style:master-page>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ALLA REGIONE MARCHE  -  SERVIZIO DECENTRATO OO.PP. E DIFESA DEL SUOLO - –––––</dc:title>
    <meta:initial-creator>ROBERTO DI GIROLAMO</meta:initial-creator>
    <meta:creation-date>2023-07-10T13:08:00</meta:creation-date>
    <dc:date>2025-12-05T13:17:14.099000000</dc:date>
    <meta:print-date>2025-12-05T12:24:11.829000000</meta:print-date>
    <meta:editing-cycles>6</meta:editing-cycles>
    <meta:editing-duration>PT1H5M18S</meta:editing-duration>
    <meta:generator>LibreOffice/7.6.7.2$Windows_X86_64 LibreOffice_project/dd47e4b30cb7dab30588d6c79c651f218165e3c5</meta:generator>
    <meta:document-statistic meta:table-count="0" meta:image-count="0" meta:object-count="0" meta:page-count="10" meta:paragraph-count="84" meta:word-count="2692" meta:character-count="18019" meta:non-whitespace-character-count="15092"/>
    <meta:user-defined meta:name="Operator">Simona Pintucci</meta:user-defined>
  </office:meta>
</office:document-meta>
</file>